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05D57817.png" manifest:media-type="image/png"/>
  <manifest:file-entry manifest:full-path="Pictures/100000000000067600000923EBD0EA32.png" manifest:media-type="image/png"/>
  <manifest:file-entry manifest:full-path="Pictures/1000000000000676000009239273E024.png" manifest:media-type="image/png"/>
  <manifest:file-entry manifest:full-path="Pictures/10000000000006760000092350E49516.png" manifest:media-type="image/png"/>
  <manifest:file-entry manifest:full-path="Pictures/1000000000000676000009236FB71E8D.png" manifest:media-type="image/png"/>
  <manifest:file-entry manifest:full-path="Pictures/1000000000000676000009235F5C9F3B.png" manifest:media-type="image/png"/>
  <manifest:file-entry manifest:full-path="Pictures/100000000000067600000923EEDC03E0.png" manifest:media-type="image/png"/>
  <manifest:file-entry manifest:full-path="Pictures/1000000000000676000009237683110D.png" manifest:media-type="image/png"/>
  <manifest:file-entry manifest:full-path="Pictures/1000000000000676000009231BAA9DD7.png" manifest:media-type="image/png"/>
  <manifest:file-entry manifest:full-path="Pictures/100000000000067600000923CDA97D4F.png" manifest:media-type="image/png"/>
  <manifest:file-entry manifest:full-path="Pictures/100000000000067600000923CF575ED9.png" manifest:media-type="image/png"/>
  <manifest:file-entry manifest:full-path="Pictures/100000000000067600000923BFA9869E.png" manifest:media-type="image/png"/>
  <manifest:file-entry manifest:full-path="Pictures/1000000000000676000009238B10C5FA.png" manifest:media-type="image/png"/>
  <manifest:file-entry manifest:full-path="Pictures/10000000000006760000092339B8CFA9.png" manifest:media-type="image/png"/>
  <manifest:file-entry manifest:full-path="Pictures/1000000000000676000009236499AFBF.png" manifest:media-type="image/png"/>
  <manifest:file-entry manifest:full-path="Pictures/1000000000000676000009232D8C8817.png" manifest:media-type="image/png"/>
  <manifest:file-entry manifest:full-path="Pictures/1000000000000676000009239A5DAD22.png" manifest:media-type="image/png"/>
  <manifest:file-entry manifest:full-path="Pictures/100000000000067600000923D1D9EBA4.png" manifest:media-type="image/png"/>
  <manifest:file-entry manifest:full-path="Pictures/1000000000000676000009234ACFCD62.png" manifest:media-type="image/png"/>
  <manifest:file-entry manifest:full-path="Pictures/1000000000000676000009237DD222F9.png" manifest:media-type="image/png"/>
  <manifest:file-entry manifest:full-path="Pictures/100000000000067600000923EA88F45B.png" manifest:media-type="image/png"/>
  <manifest:file-entry manifest:full-path="Pictures/100000000000067600000923EB2349AC.png" manifest:media-type="image/png"/>
  <manifest:file-entry manifest:full-path="Pictures/10000000000006760000092369DDBB2F.png" manifest:media-type="image/png"/>
  <manifest:file-entry manifest:full-path="Pictures/100000000000067600000923D7E09550.png" manifest:media-type="image/png"/>
  <manifest:file-entry manifest:full-path="Pictures/10000000000006760000092390AA5104.png" manifest:media-type="image/png"/>
  <manifest:file-entry manifest:full-path="Pictures/10000000000006760000092362043D86.png" manifest:media-type="image/png"/>
  <manifest:file-entry manifest:full-path="Pictures/1000000000000676000009237A2944C8.png" manifest:media-type="image/png"/>
  <manifest:file-entry manifest:full-path="Pictures/10000000000006760000092363DC0F22.png" manifest:media-type="image/png"/>
  <manifest:file-entry manifest:full-path="Pictures/100000000000067600000923EBAAB0A6.png" manifest:media-type="image/png"/>
  <manifest:file-entry manifest:full-path="Pictures/100000000000067600000923390F167E.png" manifest:media-type="image/png"/>
  <manifest:file-entry manifest:full-path="Pictures/10000000000006760000092382DD1B62.png" manifest:media-type="image/png"/>
  <manifest:file-entry manifest:full-path="Pictures/1000000000000676000009238C74020C.png" manifest:media-type="image/png"/>
  <manifest:file-entry manifest:full-path="Pictures/10000000000006760000092354EE12B3.png" manifest:media-type="image/png"/>
  <manifest:file-entry manifest:full-path="Pictures/100000000000067600000923552C690B.png" manifest:media-type="image/png"/>
  <manifest:file-entry manifest:full-path="Pictures/100000000000067600000923A40A2292.png" manifest:media-type="image/png"/>
  <manifest:file-entry manifest:full-path="Pictures/100000000000067600000923A29C3BDB.png" manifest:media-type="image/png"/>
  <manifest:file-entry manifest:full-path="Pictures/1000000000000676000009232DB83A43.png" manifest:media-type="image/png"/>
  <manifest:file-entry manifest:full-path="Pictures/100000000000067600000923623A5215.png" manifest:media-type="image/png"/>
  <manifest:file-entry manifest:full-path="Pictures/1000000000000676000009231B8FA108.png" manifest:media-type="image/png"/>
  <manifest:file-entry manifest:full-path="Pictures/100000000000067600000923726BF263.png" manifest:media-type="image/png"/>
  <manifest:file-entry manifest:full-path="Pictures/100000000000067600000923AF1B587F.png" manifest:media-type="image/png"/>
  <manifest:file-entry manifest:full-path="Pictures/10000000000006760000092397FBDACD.png" manifest:media-type="image/png"/>
  <manifest:file-entry manifest:full-path="Pictures/100000000000067600000923EA02B57B.png" manifest:media-type="image/png"/>
  <manifest:file-entry manifest:full-path="Pictures/10000000000006760000092326AE18E1.png" manifest:media-type="image/png"/>
  <manifest:file-entry manifest:full-path="Pictures/100000000000067600000923CD7196A0.png" manifest:media-type="image/png"/>
  <manifest:file-entry manifest:full-path="Pictures/100000000000067600000923EF719C33.png" manifest:media-type="image/png"/>
  <manifest:file-entry manifest:full-path="Pictures/1000000000000676000009232C6B2468.png" manifest:media-type="image/png"/>
  <manifest:file-entry manifest:full-path="Pictures/10000000000006760000092306D7042B.png" manifest:media-type="image/png"/>
  <manifest:file-entry manifest:full-path="Pictures/100000000000067600000923A2C27B74.png" manifest:media-type="image/png"/>
  <manifest:file-entry manifest:full-path="Pictures/100000000000067600000923FBBC2256.png" manifest:media-type="image/png"/>
  <manifest:file-entry manifest:full-path="Pictures/100000000000067600000923F2555C34.png" manifest:media-type="image/png"/>
  <manifest:file-entry manifest:full-path="Pictures/100000000000067600000923B7070766.png" manifest:media-type="image/png"/>
  <manifest:file-entry manifest:full-path="Pictures/10000000000006760000092327133806.png" manifest:media-type="image/png"/>
  <manifest:file-entry manifest:full-path="Pictures/100000000000067600000923A966D2C8.png" manifest:media-type="image/png"/>
  <manifest:file-entry manifest:full-path="Pictures/1000000000000676000009231970FC7A.png" manifest:media-type="image/png"/>
  <manifest:file-entry manifest:full-path="Pictures/10000000000006760000092373CD4313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55"><draw:image xlink:href="Pictures/100000000000067600000923EBAAB0A6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63DC0F22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FBBC2256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EA88F45B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8C74020C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D7E09550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9A5DAD22.png" xlink:type="simple" xlink:show="embed" xlink:actuate="onLoad" draw:mime-type="image/pn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7A2944C8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6499AFBF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D1D9EBA4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EA02B57B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F2555C34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69DDBB2F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82DD1B62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4ACFCD62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54EE12B3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A29C3BDB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623A5215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EB2349AC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1B8FA108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726BF263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90AA5104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26AE18E1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CD7196A0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7DD222F9.png" xlink:type="simple" xlink:show="embed" xlink:actuate="onLoad" draw:mime-type="image/pn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A966D2C8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2C6B2468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B7070766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73CD4313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A40A2292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39B8CFA9.png" xlink:type="simple" xlink:show="embed" xlink:actuate="onLoad" draw:mime-type="image/pn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BFA9869E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CF575ED9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27133806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97FBDACD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2D8C8817.png" xlink:type="simple" xlink:show="embed" xlink:actuate="onLoad" draw:mime-type="image/png"/></draw:frame></text:p>
      <text:p text:style-name="P2"><draw:frame draw:style-name="fr1" draw:name="Img37" text:anchor-type="char" svg:x="0in" svg:y="0.0008in" svg:width="8.2638in" svg:height="11.6945in" draw:z-index="35"><draw:image xlink:href="Pictures/1000000000000676000009231BAA9DD7.png" xlink:type="simple" xlink:show="embed" xlink:actuate="onLoad" draw:mime-type="image/png"/></draw:frame></text:p>
      <text:p text:style-name="P2"><draw:frame draw:style-name="fr1" draw:name="Img38" text:anchor-type="char" svg:x="0in" svg:y="0.0008in" svg:width="8.2638in" svg:height="11.6945in" draw:z-index="36"><draw:image xlink:href="Pictures/1000000000000676000009238B10C5FA.png" xlink:type="simple" xlink:show="embed" xlink:actuate="onLoad" draw:mime-type="image/png"/></draw:frame></text:p>
      <text:p text:style-name="P2"><draw:frame draw:style-name="fr1" draw:name="Img39" text:anchor-type="char" svg:x="0in" svg:y="0.0008in" svg:width="8.2638in" svg:height="11.6945in" draw:z-index="37"><draw:image xlink:href="Pictures/1000000000000676000009237683110D.png" xlink:type="simple" xlink:show="embed" xlink:actuate="onLoad" draw:mime-type="image/png"/></draw:frame></text:p>
      <text:p text:style-name="P2"><draw:frame draw:style-name="fr1" draw:name="Img40" text:anchor-type="char" svg:x="0in" svg:y="0.0008in" svg:width="8.2638in" svg:height="11.6945in" draw:z-index="38"><draw:image xlink:href="Pictures/100000000000067600000923390F167E.png" xlink:type="simple" xlink:show="embed" xlink:actuate="onLoad" draw:mime-type="image/png"/></draw:frame></text:p>
      <text:p text:style-name="P2"><draw:frame draw:style-name="fr1" draw:name="Img41" text:anchor-type="char" svg:x="0in" svg:y="0.0008in" svg:width="8.2638in" svg:height="11.6945in" draw:z-index="39"><draw:image xlink:href="Pictures/100000000000067600000923A2C27B74.png" xlink:type="simple" xlink:show="embed" xlink:actuate="onLoad" draw:mime-type="image/png"/></draw:frame></text:p>
      <text:p text:style-name="P2"><draw:frame draw:style-name="fr1" draw:name="Img42" text:anchor-type="char" svg:x="0in" svg:y="0.0008in" svg:width="8.2638in" svg:height="11.6945in" draw:z-index="40"><draw:image xlink:href="Pictures/1000000000000676000009231970FC7A.png" xlink:type="simple" xlink:show="embed" xlink:actuate="onLoad" draw:mime-type="image/png"/></draw:frame></text:p>
      <text:p text:style-name="P2"><draw:frame draw:style-name="fr1" draw:name="Img43" text:anchor-type="char" svg:x="0in" svg:y="0.0008in" svg:width="8.2638in" svg:height="11.6945in" draw:z-index="41"><draw:image xlink:href="Pictures/10000000000006760000092362043D86.png" xlink:type="simple" xlink:show="embed" xlink:actuate="onLoad" draw:mime-type="image/png"/></draw:frame></text:p>
      <text:p text:style-name="P2"><draw:frame draw:style-name="fr1" draw:name="Img44" text:anchor-type="char" svg:x="0in" svg:y="0.0008in" svg:width="8.2638in" svg:height="11.6945in" draw:z-index="42"><draw:image xlink:href="Pictures/1000000000000676000009235F5C9F3B.png" xlink:type="simple" xlink:show="embed" xlink:actuate="onLoad" draw:mime-type="image/png"/></draw:frame></text:p>
      <text:p text:style-name="P2"><draw:frame draw:style-name="fr1" draw:name="Img45" text:anchor-type="char" svg:x="0in" svg:y="0.0008in" svg:width="8.2638in" svg:height="11.6945in" draw:z-index="43"><draw:image xlink:href="Pictures/1000000000000676000009236FB71E8D.png" xlink:type="simple" xlink:show="embed" xlink:actuate="onLoad" draw:mime-type="image/png"/></draw:frame></text:p>
      <text:p text:style-name="P2"><draw:frame draw:style-name="fr1" draw:name="Img46" text:anchor-type="char" svg:x="0in" svg:y="0.0008in" svg:width="8.2638in" svg:height="11.6945in" draw:z-index="44"><draw:image xlink:href="Pictures/100000000000067600000923AF1B587F.png" xlink:type="simple" xlink:show="embed" xlink:actuate="onLoad" draw:mime-type="image/png"/></draw:frame></text:p>
      <text:p text:style-name="P2"><draw:frame draw:style-name="fr1" draw:name="Img47" text:anchor-type="char" svg:x="0in" svg:y="0.0008in" svg:width="8.2638in" svg:height="11.6945in" draw:z-index="45"><draw:image xlink:href="Pictures/10000000000006760000092350E49516.png" xlink:type="simple" xlink:show="embed" xlink:actuate="onLoad" draw:mime-type="image/png"/></draw:frame></text:p>
      <text:p text:style-name="P2"><draw:frame draw:style-name="fr1" draw:name="Img48" text:anchor-type="char" svg:x="0in" svg:y="0.0008in" svg:width="8.2638in" svg:height="11.6945in" draw:z-index="46"><draw:image xlink:href="Pictures/1000000000000676000009232DB83A43.png" xlink:type="simple" xlink:show="embed" xlink:actuate="onLoad" draw:mime-type="image/png"/></draw:frame></text:p>
      <text:p text:style-name="P2"><draw:frame draw:style-name="fr1" draw:name="Img49" text:anchor-type="char" svg:x="0in" svg:y="0.0008in" svg:width="8.2638in" svg:height="11.6945in" draw:z-index="47"><draw:image xlink:href="Pictures/100000000000067600000923CDA97D4F.png" xlink:type="simple" xlink:show="embed" xlink:actuate="onLoad" draw:mime-type="image/png"/></draw:frame></text:p>
      <text:p text:style-name="P2"><draw:frame draw:style-name="fr1" draw:name="Img50" text:anchor-type="char" svg:x="0in" svg:y="0.0008in" svg:width="8.2638in" svg:height="11.6945in" draw:z-index="48"><draw:image xlink:href="Pictures/1000000000000676000009239273E024.png" xlink:type="simple" xlink:show="embed" xlink:actuate="onLoad" draw:mime-type="image/png"/></draw:frame></text:p>
      <text:p text:style-name="P2"><draw:frame draw:style-name="fr1" draw:name="Img51" text:anchor-type="char" svg:x="0in" svg:y="0.0008in" svg:width="8.2638in" svg:height="11.6945in" draw:z-index="49"><draw:image xlink:href="Pictures/100000000000067600000923EEDC03E0.png" xlink:type="simple" xlink:show="embed" xlink:actuate="onLoad" draw:mime-type="image/png"/></draw:frame></text:p>
      <text:p text:style-name="P2"><draw:frame draw:style-name="fr1" draw:name="Img52" text:anchor-type="char" svg:x="0in" svg:y="0.0008in" svg:width="8.2638in" svg:height="11.6945in" draw:z-index="50"><draw:image xlink:href="Pictures/100000000000067600000923EBD0EA32.png" xlink:type="simple" xlink:show="embed" xlink:actuate="onLoad" draw:mime-type="image/png"/></draw:frame></text:p>
      <text:p text:style-name="P2"><draw:frame draw:style-name="fr1" draw:name="Img53" text:anchor-type="char" svg:x="0in" svg:y="0.0008in" svg:width="8.2638in" svg:height="11.6945in" draw:z-index="51"><draw:image xlink:href="Pictures/10000000000006760000092305D57817.png" xlink:type="simple" xlink:show="embed" xlink:actuate="onLoad" draw:mime-type="image/png"/></draw:frame></text:p>
      <text:p text:style-name="P2"><draw:frame draw:style-name="fr1" draw:name="Img54" text:anchor-type="char" svg:x="0in" svg:y="0.0008in" svg:width="8.2638in" svg:height="11.6945in" draw:z-index="52"><draw:image xlink:href="Pictures/10000000000006760000092306D7042B.png" xlink:type="simple" xlink:show="embed" xlink:actuate="onLoad" draw:mime-type="image/png"/></draw:frame></text:p>
      <text:p text:style-name="P2"><draw:frame draw:style-name="fr1" draw:name="Img55" text:anchor-type="char" svg:x="0in" svg:y="0.0008in" svg:width="8.2638in" svg:height="11.6945in" draw:z-index="53"><draw:image xlink:href="Pictures/100000000000067600000923552C690B.png" xlink:type="simple" xlink:show="embed" xlink:actuate="onLoad" draw:mime-type="image/png"/></draw:frame></text:p>
      <text:p text:style-name="P2"><draw:frame draw:style-name="fr1" draw:name="Img56" text:anchor-type="char" svg:x="0in" svg:y="0.0008in" svg:width="8.2638in" svg:height="11.6945in" draw:z-index="54"><draw:image xlink:href="Pictures/100000000000067600000923EF719C33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56" meta:object-count="0" meta:page-count="56" meta:paragraph-count="0" meta:word-count="0" meta:character-count="0" meta:non-whitespace-character-count="0"/>
    <meta:generator>LibreOffice/25.2.3.2$Linux_X86_64 LibreOffice_project/520$Build-2</meta:generator>
  </office:meta>
</office:document-meta>
</file>