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3ECF368A.png" manifest:media-type="image/png"/>
  <manifest:file-entry manifest:full-path="Pictures/100000000000067600000923186558EB.png" manifest:media-type="image/png"/>
  <manifest:file-entry manifest:full-path="Pictures/10000000000006760000092308F4239D.png" manifest:media-type="image/png"/>
  <manifest:file-entry manifest:full-path="Pictures/100000000000067600000923CD423518.png" manifest:media-type="image/png"/>
  <manifest:file-entry manifest:full-path="Pictures/100000000000067600000923246E92FA.png" manifest:media-type="image/png"/>
  <manifest:file-entry manifest:full-path="Pictures/1000000000000676000009234B18D332.png" manifest:media-type="image/png"/>
  <manifest:file-entry manifest:full-path="Pictures/100000000000067600000923FE124890.png" manifest:media-type="image/png"/>
  <manifest:file-entry manifest:full-path="Pictures/100000000000067600000923788887AC.png" manifest:media-type="image/png"/>
  <manifest:file-entry manifest:full-path="Pictures/1000000000000676000009237E424BB0.png" manifest:media-type="image/png"/>
  <manifest:file-entry manifest:full-path="Pictures/10000000000006760000092381FB80AC.png" manifest:media-type="image/png"/>
  <manifest:file-entry manifest:full-path="Pictures/100000000000067600000923F883DB77.png" manifest:media-type="image/png"/>
  <manifest:file-entry manifest:full-path="Pictures/100000000000067600000923994EB79E.png" manifest:media-type="image/png"/>
  <manifest:file-entry manifest:full-path="Pictures/10000000000006760000092324F5DC80.png" manifest:media-type="image/png"/>
  <manifest:file-entry manifest:full-path="Pictures/100000000000067600000923D54D7B71.png" manifest:media-type="image/png"/>
  <manifest:file-entry manifest:full-path="Pictures/1000000000000676000009234D4CB51D.png" manifest:media-type="image/png"/>
  <manifest:file-entry manifest:full-path="Pictures/100000000000067600000923ED892739.png" manifest:media-type="image/png"/>
  <manifest:file-entry manifest:full-path="Pictures/1000000000000676000009230EF5D084.png" manifest:media-type="image/png"/>
  <manifest:file-entry manifest:full-path="Pictures/1000000000000676000009236BF1F66D.png" manifest:media-type="image/png"/>
  <manifest:file-entry manifest:full-path="Pictures/1000000000000676000009238449D2E8.png" manifest:media-type="image/png"/>
  <manifest:file-entry manifest:full-path="Pictures/100000000000067600000923FCDABAAF.png" manifest:media-type="image/png"/>
  <manifest:file-entry manifest:full-path="Pictures/100000000000067600000923498AEBD5.png" manifest:media-type="image/png"/>
  <manifest:file-entry manifest:full-path="Pictures/1000000000000676000009230A941B31.png" manifest:media-type="image/png"/>
  <manifest:file-entry manifest:full-path="Pictures/100000000000067600000923D94EBA74.png" manifest:media-type="image/png"/>
  <manifest:file-entry manifest:full-path="Pictures/100000000000067600000923C61175F1.png" manifest:media-type="image/png"/>
  <manifest:file-entry manifest:full-path="Pictures/100000000000067600000923F52470DF.png" manifest:media-type="image/png"/>
  <manifest:file-entry manifest:full-path="Pictures/100000000000067600000923CC7A7B42.png" manifest:media-type="image/png"/>
  <manifest:file-entry manifest:full-path="Pictures/1000000000000676000009235B22E237.png" manifest:media-type="image/png"/>
  <manifest:file-entry manifest:full-path="Pictures/1000000000000676000009231BBCDAA7.png" manifest:media-type="image/png"/>
  <manifest:file-entry manifest:full-path="Pictures/100000000000067600000923D9574A08.png" manifest:media-type="image/png"/>
  <manifest:file-entry manifest:full-path="Pictures/10000000000006760000092316ED57A4.png" manifest:media-type="image/png"/>
  <manifest:file-entry manifest:full-path="Pictures/100000000000067600000923A36EEFC1.png" manifest:media-type="image/png"/>
  <manifest:file-entry manifest:full-path="Pictures/10000000000006760000092307AC0C36.png" manifest:media-type="image/png"/>
  <manifest:file-entry manifest:full-path="Pictures/10000000000006760000092376A298B2.png" manifest:media-type="image/png"/>
  <manifest:file-entry manifest:full-path="Pictures/1000000000000676000009239D17BB5F.png" manifest:media-type="image/png"/>
  <manifest:file-entry manifest:full-path="Pictures/1000000000000676000009239F2CF523.png" manifest:media-type="image/png"/>
  <manifest:file-entry manifest:full-path="Pictures/100000000000067600000923E650A648.png" manifest:media-type="image/png"/>
  <manifest:file-entry manifest:full-path="Pictures/1000000000000676000009238AE0F7A6.png" manifest:media-type="image/png"/>
  <manifest:file-entry manifest:full-path="Pictures/100000000000067600000923C814C960.png" manifest:media-type="image/png"/>
  <manifest:file-entry manifest:full-path="Pictures/100000000000067600000923EC1889FE.png" manifest:media-type="image/png"/>
  <manifest:file-entry manifest:full-path="Pictures/100000000000067600000923BBFA9537.png" manifest:media-type="image/png"/>
  <manifest:file-entry manifest:full-path="Pictures/100000000000067600000923EF6F86F8.png" manifest:media-type="image/png"/>
  <manifest:file-entry manifest:full-path="Pictures/10000000000006760000092382B6B775.png" manifest:media-type="image/png"/>
  <manifest:file-entry manifest:full-path="Pictures/100000000000067600000923B5AE455C.png" manifest:media-type="image/png"/>
  <manifest:file-entry manifest:full-path="Pictures/100000000000067600000923355F6298.png" manifest:media-type="image/png"/>
  <manifest:file-entry manifest:full-path="Pictures/10000000000006760000092367593B58.png" manifest:media-type="image/png"/>
  <manifest:file-entry manifest:full-path="Pictures/1000000000000676000009239723E9EE.png" manifest:media-type="image/png"/>
  <manifest:file-entry manifest:full-path="Pictures/1000000000000676000009235B6A33FC.png" manifest:media-type="image/png"/>
  <manifest:file-entry manifest:full-path="Pictures/100000000000067600000923276FA952.png" manifest:media-type="image/png"/>
  <manifest:file-entry manifest:full-path="Pictures/1000000000000676000009231E922410.png" manifest:media-type="image/png"/>
  <manifest:file-entry manifest:full-path="Pictures/10000000000006760000092365A42EFB.png" manifest:media-type="image/png"/>
  <manifest:file-entry manifest:full-path="Pictures/1000000000000676000009230808E53F.png" manifest:media-type="image/png"/>
  <manifest:file-entry manifest:full-path="Pictures/100000000000067600000923767CC352.png" manifest:media-type="image/png"/>
  <manifest:file-entry manifest:full-path="Pictures/10000000000006760000092352234322.png" manifest:media-type="image/png"/>
  <manifest:file-entry manifest:full-path="Pictures/10000000000006760000092399DA1425.png" manifest:media-type="image/png"/>
  <manifest:file-entry manifest:full-path="Pictures/10000000000006760000092306311017.png" manifest:media-type="image/png"/>
  <manifest:file-entry manifest:full-path="Pictures/1000000000000676000009235969B0EE.png" manifest:media-type="image/png"/>
  <manifest:file-entry manifest:full-path="Pictures/10000000000006760000092352EBBA86.png" manifest:media-type="image/png"/>
  <manifest:file-entry manifest:full-path="Pictures/100000000000067600000923062BBFA5.png" manifest:media-type="image/png"/>
  <manifest:file-entry manifest:full-path="Pictures/100000000000067600000923CC6E28AD.png" manifest:media-type="image/png"/>
  <manifest:file-entry manifest:full-path="Pictures/1000000000000676000009237784A6BA.png" manifest:media-type="image/png"/>
  <manifest:file-entry manifest:full-path="Pictures/1000000000000676000009233B09AEFC.png" manifest:media-type="image/png"/>
  <manifest:file-entry manifest:full-path="Pictures/100000000000067600000923818BFC38.png" manifest:media-type="image/png"/>
  <manifest:file-entry manifest:full-path="Pictures/10000000000006760000092334975F93.png" manifest:media-type="image/png"/>
  <manifest:file-entry manifest:full-path="Pictures/100000000000067600000923F03DBE90.png" manifest:media-type="image/png"/>
  <manifest:file-entry manifest:full-path="Pictures/100000000000067600000923948C1648.png" manifest:media-type="image/png"/>
  <manifest:file-entry manifest:full-path="Pictures/1000000000000676000009236244572D.png" manifest:media-type="image/png"/>
  <manifest:file-entry manifest:full-path="Pictures/100000000000067600000923EF99514C.png" manifest:media-type="image/png"/>
  <manifest:file-entry manifest:full-path="Pictures/100000000000067600000923D401BCF7.png" manifest:media-type="image/png"/>
  <manifest:file-entry manifest:full-path="Pictures/100000000000067600000923315E0EAD.png" manifest:media-type="image/png"/>
  <manifest:file-entry manifest:full-path="Pictures/1000000000000676000009237B487808.png" manifest:media-type="image/png"/>
  <manifest:file-entry manifest:full-path="Pictures/100000000000067600000923252AA100.png" manifest:media-type="image/png"/>
  <manifest:file-entry manifest:full-path="Pictures/100000000000067600000923EBD8AFC6.png" manifest:media-type="image/png"/>
  <manifest:file-entry manifest:full-path="Pictures/100000000000067600000923C9B30E9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72"><draw:image xlink:href="Pictures/100000000000067600000923CC7A7B42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07AC0C36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65A42EFB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C814C960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D9574A08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818BFC38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9F2CF523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5B22E237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8AE0F7A6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EC1889FE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06311017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E650A648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EBD8AFC6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C61175F1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D94EBA74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062BBFA5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8449D2E8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6BF1F66D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ED892739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1BBCDAA7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76A298B2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F883DB77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9D17BB5F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355F6298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994EB79E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498AEBD5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EF6F86F8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D54D7B71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D401BCF7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CC6E28AD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5969B0EE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767CC352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1E922410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0808E53F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52234322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0EF5D084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52EBBA86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7784A6BA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34975F93.png" xlink:type="simple" xlink:show="embed" xlink:actuate="onLoad" draw:mime-type="image/png"/></draw:frame></text:p>
      <text:p text:style-name="P2"><draw:frame draw:style-name="fr1" draw:name="Img40" text:anchor-type="char" svg:x="0in" svg:y="0.0008in" svg:width="8.2638in" svg:height="11.6945in" draw:z-index="38"><draw:image xlink:href="Pictures/1000000000000676000009230A941B31.png" xlink:type="simple" xlink:show="embed" xlink:actuate="onLoad" draw:mime-type="image/png"/></draw:frame></text:p>
      <text:p text:style-name="P2"><draw:frame draw:style-name="fr1" draw:name="Img41" text:anchor-type="char" svg:x="0in" svg:y="0.0008in" svg:width="8.2638in" svg:height="11.6945in" draw:z-index="39"><draw:image xlink:href="Pictures/100000000000067600000923F03DBE90.png" xlink:type="simple" xlink:show="embed" xlink:actuate="onLoad" draw:mime-type="image/png"/></draw:frame></text:p>
      <text:p text:style-name="P2"><draw:frame draw:style-name="fr1" draw:name="Img42" text:anchor-type="char" svg:x="0in" svg:y="0.0008in" svg:width="8.2638in" svg:height="11.6945in" draw:z-index="40"><draw:image xlink:href="Pictures/1000000000000676000009235B6A33FC.png" xlink:type="simple" xlink:show="embed" xlink:actuate="onLoad" draw:mime-type="image/png"/></draw:frame></text:p>
      <text:p text:style-name="P2"><draw:frame draw:style-name="fr1" draw:name="Img43" text:anchor-type="char" svg:x="0in" svg:y="0.0008in" svg:width="8.2638in" svg:height="11.6945in" draw:z-index="41"><draw:image xlink:href="Pictures/100000000000067600000923948C1648.png" xlink:type="simple" xlink:show="embed" xlink:actuate="onLoad" draw:mime-type="image/png"/></draw:frame></text:p>
      <text:p text:style-name="P2"><draw:frame draw:style-name="fr1" draw:name="Img44" text:anchor-type="char" svg:x="0in" svg:y="0.0008in" svg:width="8.2638in" svg:height="11.6945in" draw:z-index="42"><draw:image xlink:href="Pictures/100000000000067600000923FCDABAAF.png" xlink:type="simple" xlink:show="embed" xlink:actuate="onLoad" draw:mime-type="image/png"/></draw:frame></text:p>
      <text:p text:style-name="P2"><draw:frame draw:style-name="fr1" draw:name="Img45" text:anchor-type="char" svg:x="0in" svg:y="0.0008in" svg:width="8.2638in" svg:height="11.6945in" draw:z-index="43"><draw:image xlink:href="Pictures/10000000000006760000092382B6B775.png" xlink:type="simple" xlink:show="embed" xlink:actuate="onLoad" draw:mime-type="image/png"/></draw:frame></text:p>
      <text:p text:style-name="P2"><draw:frame draw:style-name="fr1" draw:name="Img46" text:anchor-type="char" svg:x="0in" svg:y="0.0008in" svg:width="8.2638in" svg:height="11.6945in" draw:z-index="44"><draw:image xlink:href="Pictures/1000000000000676000009234D4CB51D.png" xlink:type="simple" xlink:show="embed" xlink:actuate="onLoad" draw:mime-type="image/png"/></draw:frame></text:p>
      <text:p text:style-name="P2"><draw:frame draw:style-name="fr1" draw:name="Img47" text:anchor-type="char" svg:x="0in" svg:y="0.0008in" svg:width="8.2638in" svg:height="11.6945in" draw:z-index="45"><draw:image xlink:href="Pictures/100000000000067600000923276FA952.png" xlink:type="simple" xlink:show="embed" xlink:actuate="onLoad" draw:mime-type="image/png"/></draw:frame></text:p>
      <text:p text:style-name="P2"><draw:frame draw:style-name="fr1" draw:name="Img48" text:anchor-type="char" svg:x="0in" svg:y="0.0008in" svg:width="8.2638in" svg:height="11.6945in" draw:z-index="46"><draw:image xlink:href="Pictures/1000000000000676000009236244572D.png" xlink:type="simple" xlink:show="embed" xlink:actuate="onLoad" draw:mime-type="image/png"/></draw:frame></text:p>
      <text:p text:style-name="P2"><draw:frame draw:style-name="fr1" draw:name="Img49" text:anchor-type="char" svg:x="0in" svg:y="0.0008in" svg:width="8.2638in" svg:height="11.6945in" draw:z-index="47"><draw:image xlink:href="Pictures/100000000000067600000923EF99514C.png" xlink:type="simple" xlink:show="embed" xlink:actuate="onLoad" draw:mime-type="image/png"/></draw:frame></text:p>
      <text:p text:style-name="P2"><draw:frame draw:style-name="fr1" draw:name="Img50" text:anchor-type="char" svg:x="0in" svg:y="0.0008in" svg:width="8.2638in" svg:height="11.6945in" draw:z-index="48"><draw:image xlink:href="Pictures/10000000000006760000092367593B58.png" xlink:type="simple" xlink:show="embed" xlink:actuate="onLoad" draw:mime-type="image/png"/></draw:frame></text:p>
      <text:p text:style-name="P2"><draw:frame draw:style-name="fr1" draw:name="Img51" text:anchor-type="char" svg:x="0in" svg:y="0.0008in" svg:width="8.2638in" svg:height="11.6945in" draw:z-index="49"><draw:image xlink:href="Pictures/1000000000000676000009233B09AEFC.png" xlink:type="simple" xlink:show="embed" xlink:actuate="onLoad" draw:mime-type="image/png"/></draw:frame></text:p>
      <text:p text:style-name="P2"><draw:frame draw:style-name="fr1" draw:name="Img52" text:anchor-type="char" svg:x="0in" svg:y="0.0008in" svg:width="8.2638in" svg:height="11.6945in" draw:z-index="50"><draw:image xlink:href="Pictures/10000000000006760000092399DA1425.png" xlink:type="simple" xlink:show="embed" xlink:actuate="onLoad" draw:mime-type="image/png"/></draw:frame></text:p>
      <text:p text:style-name="P2"><draw:frame draw:style-name="fr1" draw:name="Img53" text:anchor-type="char" svg:x="0in" svg:y="0.0008in" svg:width="8.2638in" svg:height="11.6945in" draw:z-index="51"><draw:image xlink:href="Pictures/100000000000067600000923B5AE455C.png" xlink:type="simple" xlink:show="embed" xlink:actuate="onLoad" draw:mime-type="image/png"/></draw:frame></text:p>
      <text:p text:style-name="P2"><draw:frame draw:style-name="fr1" draw:name="Img54" text:anchor-type="char" svg:x="0in" svg:y="0.0008in" svg:width="8.2638in" svg:height="11.6945in" draw:z-index="52"><draw:image xlink:href="Pictures/100000000000067600000923315E0EAD.png" xlink:type="simple" xlink:show="embed" xlink:actuate="onLoad" draw:mime-type="image/png"/></draw:frame></text:p>
      <text:p text:style-name="P2"><draw:frame draw:style-name="fr1" draw:name="Img55" text:anchor-type="char" svg:x="0in" svg:y="0.0008in" svg:width="8.2638in" svg:height="11.6945in" draw:z-index="53"><draw:image xlink:href="Pictures/1000000000000676000009237B487808.png" xlink:type="simple" xlink:show="embed" xlink:actuate="onLoad" draw:mime-type="image/png"/></draw:frame></text:p>
      <text:p text:style-name="P2"><draw:frame draw:style-name="fr1" draw:name="Img56" text:anchor-type="char" svg:x="0in" svg:y="0.0008in" svg:width="8.2638in" svg:height="11.6945in" draw:z-index="54"><draw:image xlink:href="Pictures/10000000000006760000092316ED57A4.png" xlink:type="simple" xlink:show="embed" xlink:actuate="onLoad" draw:mime-type="image/png"/></draw:frame></text:p>
      <text:p text:style-name="P2"><draw:frame draw:style-name="fr1" draw:name="Img57" text:anchor-type="char" svg:x="0in" svg:y="0.0008in" svg:width="8.2638in" svg:height="11.6945in" draw:z-index="55"><draw:image xlink:href="Pictures/1000000000000676000009239723E9EE.png" xlink:type="simple" xlink:show="embed" xlink:actuate="onLoad" draw:mime-type="image/png"/></draw:frame></text:p>
      <text:p text:style-name="P2"><draw:frame draw:style-name="fr1" draw:name="Img58" text:anchor-type="char" svg:x="0in" svg:y="0.0008in" svg:width="8.2638in" svg:height="11.6945in" draw:z-index="56"><draw:image xlink:href="Pictures/100000000000067600000923252AA100.png" xlink:type="simple" xlink:show="embed" xlink:actuate="onLoad" draw:mime-type="image/png"/></draw:frame></text:p>
      <text:p text:style-name="P2"><draw:frame draw:style-name="fr1" draw:name="Img59" text:anchor-type="char" svg:x="0in" svg:y="0.0008in" svg:width="8.2638in" svg:height="11.6945in" draw:z-index="57"><draw:image xlink:href="Pictures/100000000000067600000923C9B30E9E.png" xlink:type="simple" xlink:show="embed" xlink:actuate="onLoad" draw:mime-type="image/png"/></draw:frame></text:p>
      <text:p text:style-name="P2"><draw:frame draw:style-name="fr1" draw:name="Img60" text:anchor-type="char" svg:x="0in" svg:y="0.0008in" svg:width="8.2638in" svg:height="11.6945in" draw:z-index="58"><draw:image xlink:href="Pictures/100000000000067600000923F52470DF.png" xlink:type="simple" xlink:show="embed" xlink:actuate="onLoad" draw:mime-type="image/png"/></draw:frame></text:p>
      <text:p text:style-name="P2"><draw:frame draw:style-name="fr1" draw:name="Img61" text:anchor-type="char" svg:x="0in" svg:y="0.0008in" svg:width="8.2638in" svg:height="11.6945in" draw:z-index="59"><draw:image xlink:href="Pictures/10000000000006760000092381FB80AC.png" xlink:type="simple" xlink:show="embed" xlink:actuate="onLoad" draw:mime-type="image/png"/></draw:frame></text:p>
      <text:p text:style-name="P2"><draw:frame draw:style-name="fr1" draw:name="Img62" text:anchor-type="char" svg:x="0in" svg:y="0.0008in" svg:width="8.2638in" svg:height="11.6945in" draw:z-index="60"><draw:image xlink:href="Pictures/1000000000000676000009237E424BB0.png" xlink:type="simple" xlink:show="embed" xlink:actuate="onLoad" draw:mime-type="image/png"/></draw:frame></text:p>
      <text:p text:style-name="P2"><draw:frame draw:style-name="fr1" draw:name="Img63" text:anchor-type="char" svg:x="0in" svg:y="0.0008in" svg:width="8.2638in" svg:height="11.6945in" draw:z-index="61"><draw:image xlink:href="Pictures/100000000000067600000923788887AC.png" xlink:type="simple" xlink:show="embed" xlink:actuate="onLoad" draw:mime-type="image/png"/></draw:frame></text:p>
      <text:p text:style-name="P2"><draw:frame draw:style-name="fr1" draw:name="Img64" text:anchor-type="char" svg:x="0in" svg:y="0.0008in" svg:width="8.2638in" svg:height="11.6945in" draw:z-index="62"><draw:image xlink:href="Pictures/1000000000000676000009234B18D332.png" xlink:type="simple" xlink:show="embed" xlink:actuate="onLoad" draw:mime-type="image/png"/></draw:frame></text:p>
      <text:p text:style-name="P2"><draw:frame draw:style-name="fr1" draw:name="Img65" text:anchor-type="char" svg:x="0in" svg:y="0.0008in" svg:width="8.2638in" svg:height="11.6945in" draw:z-index="63"><draw:image xlink:href="Pictures/100000000000067600000923A36EEFC1.png" xlink:type="simple" xlink:show="embed" xlink:actuate="onLoad" draw:mime-type="image/png"/></draw:frame></text:p>
      <text:p text:style-name="P2"><draw:frame draw:style-name="fr1" draw:name="Img66" text:anchor-type="char" svg:x="0in" svg:y="0.0008in" svg:width="8.2638in" svg:height="11.6945in" draw:z-index="64"><draw:image xlink:href="Pictures/10000000000006760000092324F5DC80.png" xlink:type="simple" xlink:show="embed" xlink:actuate="onLoad" draw:mime-type="image/png"/></draw:frame></text:p>
      <text:p text:style-name="P2"><draw:frame draw:style-name="fr1" draw:name="Img67" text:anchor-type="char" svg:x="0in" svg:y="0.0008in" svg:width="8.2638in" svg:height="11.6945in" draw:z-index="65"><draw:image xlink:href="Pictures/100000000000067600000923FE124890.png" xlink:type="simple" xlink:show="embed" xlink:actuate="onLoad" draw:mime-type="image/png"/></draw:frame></text:p>
      <text:p text:style-name="P2"><draw:frame draw:style-name="fr1" draw:name="Img68" text:anchor-type="char" svg:x="0in" svg:y="0.0008in" svg:width="8.2638in" svg:height="11.6945in" draw:z-index="66"><draw:image xlink:href="Pictures/100000000000067600000923246E92FA.png" xlink:type="simple" xlink:show="embed" xlink:actuate="onLoad" draw:mime-type="image/png"/></draw:frame></text:p>
      <text:p text:style-name="P2"><draw:frame draw:style-name="fr1" draw:name="Img69" text:anchor-type="char" svg:x="0in" svg:y="0.0008in" svg:width="8.2638in" svg:height="11.6945in" draw:z-index="67"><draw:image xlink:href="Pictures/100000000000067600000923CD423518.png" xlink:type="simple" xlink:show="embed" xlink:actuate="onLoad" draw:mime-type="image/png"/></draw:frame></text:p>
      <text:p text:style-name="P2"><draw:frame draw:style-name="fr1" draw:name="Img70" text:anchor-type="char" svg:x="0in" svg:y="0.0008in" svg:width="8.2638in" svg:height="11.6945in" draw:z-index="68"><draw:image xlink:href="Pictures/100000000000067600000923BBFA9537.png" xlink:type="simple" xlink:show="embed" xlink:actuate="onLoad" draw:mime-type="image/png"/></draw:frame></text:p>
      <text:p text:style-name="P2"><draw:frame draw:style-name="fr1" draw:name="Img71" text:anchor-type="char" svg:x="0in" svg:y="0.0008in" svg:width="8.2638in" svg:height="11.6945in" draw:z-index="69"><draw:image xlink:href="Pictures/10000000000006760000092308F4239D.png" xlink:type="simple" xlink:show="embed" xlink:actuate="onLoad" draw:mime-type="image/png"/></draw:frame></text:p>
      <text:p text:style-name="P2"><draw:frame draw:style-name="fr1" draw:name="Img72" text:anchor-type="char" svg:x="0in" svg:y="0.0008in" svg:width="8.2638in" svg:height="11.6945in" draw:z-index="70"><draw:image xlink:href="Pictures/100000000000067600000923186558EB.png" xlink:type="simple" xlink:show="embed" xlink:actuate="onLoad" draw:mime-type="image/png"/></draw:frame></text:p>
      <text:p text:style-name="P2"><draw:frame draw:style-name="fr1" draw:name="Img73" text:anchor-type="char" svg:x="0in" svg:y="0.0008in" svg:width="8.2638in" svg:height="11.6945in" draw:z-index="71"><draw:image xlink:href="Pictures/1000000000000676000009233ECF368A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73" meta:object-count="0" meta:page-count="73" meta:paragraph-count="0" meta:word-count="0" meta:character-count="0" meta:non-whitespace-character-count="0"/>
    <meta:generator>LibreOffice/25.2.3.2$Linux_X86_64 LibreOffice_project/520$Build-2</meta:generator>
  </office:meta>
</office:document-meta>
</file>