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123A3166.png" manifest:media-type="image/png"/>
  <manifest:file-entry manifest:full-path="Pictures/10000000000006760000092390D41E64.png" manifest:media-type="image/png"/>
  <manifest:file-entry manifest:full-path="Pictures/100000000000067600000923FB614820.png" manifest:media-type="image/png"/>
  <manifest:file-entry manifest:full-path="Pictures/10000000000006760000092368CA86A7.png" manifest:media-type="image/png"/>
  <manifest:file-entry manifest:full-path="Pictures/1000000000000676000009231A816052.png" manifest:media-type="image/png"/>
  <manifest:file-entry manifest:full-path="Pictures/100000000000067600000923E630AE36.png" manifest:media-type="image/png"/>
  <manifest:file-entry manifest:full-path="Pictures/10000000000006760000092319403B59.png" manifest:media-type="image/png"/>
  <manifest:file-entry manifest:full-path="Pictures/10000000000006760000092336AE518B.png" manifest:media-type="image/png"/>
  <manifest:file-entry manifest:full-path="Pictures/100000000000067600000923636B5871.png" manifest:media-type="image/png"/>
  <manifest:file-entry manifest:full-path="Pictures/100000000000067600000923DA92AD2C.png" manifest:media-type="image/png"/>
  <manifest:file-entry manifest:full-path="Pictures/1000000000000676000009232AA99E59.png" manifest:media-type="image/png"/>
  <manifest:file-entry manifest:full-path="Pictures/100000000000067600000923F5825640.png" manifest:media-type="image/png"/>
  <manifest:file-entry manifest:full-path="Pictures/10000000000006760000092344D536B3.png" manifest:media-type="image/png"/>
  <manifest:file-entry manifest:full-path="Pictures/100000000000067600000923732F31BF.png" manifest:media-type="image/png"/>
  <manifest:file-entry manifest:full-path="Pictures/100000000000067600000923F9EF5E92.png" manifest:media-type="image/png"/>
  <manifest:file-entry manifest:full-path="Pictures/100000000000067600000923437E5302.png" manifest:media-type="image/png"/>
  <manifest:file-entry manifest:full-path="Pictures/100000000000067600000923682559BD.png" manifest:media-type="image/png"/>
  <manifest:file-entry manifest:full-path="Pictures/100000000000067600000923BA792B20.png" manifest:media-type="image/png"/>
  <manifest:file-entry manifest:full-path="Pictures/10000000000006760000092318B6B767.png" manifest:media-type="image/png"/>
  <manifest:file-entry manifest:full-path="Pictures/1000000000000676000009230D9C342D.png" manifest:media-type="image/png"/>
  <manifest:file-entry manifest:full-path="Pictures/100000000000067600000923CD4D7377.png" manifest:media-type="image/png"/>
  <manifest:file-entry manifest:full-path="Pictures/1000000000000676000009232FCD7583.png" manifest:media-type="image/png"/>
  <manifest:file-entry manifest:full-path="Pictures/100000000000067600000923B77E658A.png" manifest:media-type="image/png"/>
  <manifest:file-entry manifest:full-path="Pictures/1000000000000676000009232FDDB2B3.png" manifest:media-type="image/png"/>
  <manifest:file-entry manifest:full-path="Pictures/100000000000067600000923BC089633.png" manifest:media-type="image/png"/>
  <manifest:file-entry manifest:full-path="Pictures/100000000000067600000923AB256C48.png" manifest:media-type="image/png"/>
  <manifest:file-entry manifest:full-path="Pictures/100000000000067600000923DE0816B4.png" manifest:media-type="image/png"/>
  <manifest:file-entry manifest:full-path="Pictures/100000000000067600000923255E36E5.png" manifest:media-type="image/png"/>
  <manifest:file-entry manifest:full-path="Pictures/10000000000006760000092372CBD4E9.png" manifest:media-type="image/png"/>
  <manifest:file-entry manifest:full-path="Pictures/1000000000000676000009238B4BA454.png" manifest:media-type="image/png"/>
  <manifest:file-entry manifest:full-path="Pictures/100000000000067600000923AFE5BCE0.png" manifest:media-type="image/png"/>
  <manifest:file-entry manifest:full-path="Pictures/1000000000000676000009237EFFD822.png" manifest:media-type="image/png"/>
  <manifest:file-entry manifest:full-path="Pictures/100000000000067600000923E4A3D84C.png" manifest:media-type="image/png"/>
  <manifest:file-entry manifest:full-path="Pictures/100000000000067600000923CCBB6ADE.png" manifest:media-type="image/png"/>
  <manifest:file-entry manifest:full-path="Pictures/1000000000000676000009231EAF52B3.png" manifest:media-type="image/png"/>
  <manifest:file-entry manifest:full-path="Pictures/100000000000067600000923290E100F.png" manifest:media-type="image/png"/>
  <manifest:file-entry manifest:full-path="Pictures/1000000000000676000009230D9F05DB.png" manifest:media-type="image/png"/>
  <manifest:file-entry manifest:full-path="Pictures/1000000000000676000009233760EFA4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0.0138in"/>
    </style:style>
    <style:style style:name="P2" style:family="paragraph" style:parent-style-name="Standard">
      <style:paragraph-properties fo:margin-top="0in" fo:margin-bottom="0in" style:contextual-spacing="false" fo:line-height="0.0138in" fo:break-before="page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g1" text:anchor-type="char" svg:x="0in" svg:y="0.0008in" svg:width="8.2638in" svg:height="11.6945in" draw:z-index="37"><draw:image xlink:href="Pictures/10000000000006760000092344D536B3.png" xlink:type="simple" xlink:show="embed" xlink:actuate="onLoad" draw:mime-type="image/png"/></draw:frame></text:p>
      <text:p text:style-name="P2"><draw:frame draw:style-name="fr1" draw:name="Img2" text:anchor-type="char" svg:x="0in" svg:y="0.0008in" svg:width="8.2638in" svg:height="11.6945in" draw:z-index="0"><draw:image xlink:href="Pictures/100000000000067600000923CD4D7377.png" xlink:type="simple" xlink:show="embed" xlink:actuate="onLoad" draw:mime-type="image/png"/></draw:frame></text:p>
      <text:p text:style-name="P2"><draw:frame draw:style-name="fr1" draw:name="Img3" text:anchor-type="char" svg:x="0in" svg:y="0.0008in" svg:width="8.2638in" svg:height="11.6945in" draw:z-index="1"><draw:image xlink:href="Pictures/10000000000006760000092318B6B767.png" xlink:type="simple" xlink:show="embed" xlink:actuate="onLoad" draw:mime-type="image/png"/></draw:frame></text:p>
      <text:p text:style-name="P2"><draw:frame draw:style-name="fr1" draw:name="Img4" text:anchor-type="char" svg:x="0in" svg:y="0.0008in" svg:width="8.2638in" svg:height="11.6945in" draw:z-index="2"><draw:image xlink:href="Pictures/100000000000067600000923636B5871.png" xlink:type="simple" xlink:show="embed" xlink:actuate="onLoad" draw:mime-type="image/png"/></draw:frame></text:p>
      <text:p text:style-name="P2"><draw:frame draw:style-name="fr1" draw:name="Img5" text:anchor-type="char" svg:x="0in" svg:y="0.0008in" svg:width="8.2638in" svg:height="11.6945in" draw:z-index="3"><draw:image xlink:href="Pictures/10000000000006760000092372CBD4E9.png" xlink:type="simple" xlink:show="embed" xlink:actuate="onLoad" draw:mime-type="image/png"/></draw:frame></text:p>
      <text:p text:style-name="P2"><draw:frame draw:style-name="fr1" draw:name="Img6" text:anchor-type="char" svg:x="0in" svg:y="0.0008in" svg:width="8.2638in" svg:height="11.6945in" draw:z-index="4"><draw:image xlink:href="Pictures/100000000000067600000923F9EF5E92.png" xlink:type="simple" xlink:show="embed" xlink:actuate="onLoad" draw:mime-type="image/png"/></draw:frame></text:p>
      <text:p text:style-name="P2"><draw:frame draw:style-name="fr1" draw:name="Img7" text:anchor-type="char" svg:x="0in" svg:y="0.0008in" svg:width="8.2638in" svg:height="11.6945in" draw:z-index="5"><draw:image xlink:href="Pictures/10000000000006760000092319403B59.png" xlink:type="simple" xlink:show="embed" xlink:actuate="onLoad" draw:mime-type="image/png"/></draw:frame></text:p>
      <text:p text:style-name="P2"><draw:frame draw:style-name="fr1" draw:name="Img8" text:anchor-type="char" svg:x="0in" svg:y="0.0008in" svg:width="8.2638in" svg:height="11.6945in" draw:z-index="6"><draw:image xlink:href="Pictures/100000000000067600000923CCBB6ADE.png" xlink:type="simple" xlink:show="embed" xlink:actuate="onLoad" draw:mime-type="image/png"/></draw:frame></text:p>
      <text:p text:style-name="P2"><draw:frame draw:style-name="fr1" draw:name="Img9" text:anchor-type="char" svg:x="0in" svg:y="0.0008in" svg:width="8.2638in" svg:height="11.6945in" draw:z-index="7"><draw:image xlink:href="Pictures/10000000000006760000092336AE518B.png" xlink:type="simple" xlink:show="embed" xlink:actuate="onLoad" draw:mime-type="image/png"/></draw:frame></text:p>
      <text:p text:style-name="P2"><draw:frame draw:style-name="fr1" draw:name="Img10" text:anchor-type="char" svg:x="0in" svg:y="0.0008in" svg:width="8.2638in" svg:height="11.6945in" draw:z-index="8"><draw:image xlink:href="Pictures/100000000000067600000923AB256C48.png" xlink:type="simple" xlink:show="embed" xlink:actuate="onLoad" draw:mime-type="image/png"/></draw:frame></text:p>
      <text:p text:style-name="P2"><draw:frame draw:style-name="fr1" draw:name="Img11" text:anchor-type="char" svg:x="0in" svg:y="0.0008in" svg:width="8.2638in" svg:height="11.6945in" draw:z-index="9"><draw:image xlink:href="Pictures/1000000000000676000009232AA99E59.png" xlink:type="simple" xlink:show="embed" xlink:actuate="onLoad" draw:mime-type="image/png"/></draw:frame></text:p>
      <text:p text:style-name="P2"><draw:frame draw:style-name="fr1" draw:name="Img12" text:anchor-type="char" svg:x="0in" svg:y="0.0008in" svg:width="8.2638in" svg:height="11.6945in" draw:z-index="10"><draw:image xlink:href="Pictures/1000000000000676000009232FCD7583.png" xlink:type="simple" xlink:show="embed" xlink:actuate="onLoad" draw:mime-type="image/png"/></draw:frame></text:p>
      <text:p text:style-name="P2"><draw:frame draw:style-name="fr1" draw:name="Img13" text:anchor-type="char" svg:x="0in" svg:y="0.0008in" svg:width="8.2638in" svg:height="11.6945in" draw:z-index="11"><draw:image xlink:href="Pictures/100000000000067600000923437E5302.png" xlink:type="simple" xlink:show="embed" xlink:actuate="onLoad" draw:mime-type="image/png"/></draw:frame></text:p>
      <text:p text:style-name="P2"><draw:frame draw:style-name="fr1" draw:name="Img14" text:anchor-type="char" svg:x="0in" svg:y="0.0008in" svg:width="8.2638in" svg:height="11.6945in" draw:z-index="12"><draw:image xlink:href="Pictures/100000000000067600000923290E100F.png" xlink:type="simple" xlink:show="embed" xlink:actuate="onLoad" draw:mime-type="image/png"/></draw:frame></text:p>
      <text:p text:style-name="P2"><draw:frame draw:style-name="fr1" draw:name="Img15" text:anchor-type="char" svg:x="0in" svg:y="0.0008in" svg:width="8.2638in" svg:height="11.6945in" draw:z-index="13"><draw:image xlink:href="Pictures/100000000000067600000923BC089633.png" xlink:type="simple" xlink:show="embed" xlink:actuate="onLoad" draw:mime-type="image/png"/></draw:frame></text:p>
      <text:p text:style-name="P2"><draw:frame draw:style-name="fr1" draw:name="Img16" text:anchor-type="char" svg:x="0in" svg:y="0.0008in" svg:width="8.2638in" svg:height="11.6945in" draw:z-index="14"><draw:image xlink:href="Pictures/100000000000067600000923682559BD.png" xlink:type="simple" xlink:show="embed" xlink:actuate="onLoad" draw:mime-type="image/png"/></draw:frame></text:p>
      <text:p text:style-name="P2"><draw:frame draw:style-name="fr1" draw:name="Img17" text:anchor-type="char" svg:x="0in" svg:y="0.0008in" svg:width="8.2638in" svg:height="11.6945in" draw:z-index="15"><draw:image xlink:href="Pictures/100000000000067600000923DA92AD2C.png" xlink:type="simple" xlink:show="embed" xlink:actuate="onLoad" draw:mime-type="image/png"/></draw:frame></text:p>
      <text:p text:style-name="P2"><draw:frame draw:style-name="fr1" draw:name="Img18" text:anchor-type="char" svg:x="0in" svg:y="0.0008in" svg:width="8.2638in" svg:height="11.6945in" draw:z-index="16"><draw:image xlink:href="Pictures/100000000000067600000923DE0816B4.png" xlink:type="simple" xlink:show="embed" xlink:actuate="onLoad" draw:mime-type="image/png"/></draw:frame></text:p>
      <text:p text:style-name="P2"><draw:frame draw:style-name="fr1" draw:name="Img19" text:anchor-type="char" svg:x="0in" svg:y="0.0008in" svg:width="8.2638in" svg:height="11.6945in" draw:z-index="17"><draw:image xlink:href="Pictures/100000000000067600000923255E36E5.png" xlink:type="simple" xlink:show="embed" xlink:actuate="onLoad" draw:mime-type="image/png"/></draw:frame></text:p>
      <text:p text:style-name="P2"><draw:frame draw:style-name="fr1" draw:name="Img20" text:anchor-type="char" svg:x="0in" svg:y="0.0008in" svg:width="8.2638in" svg:height="11.6945in" draw:z-index="18"><draw:image xlink:href="Pictures/1000000000000676000009237EFFD822.png" xlink:type="simple" xlink:show="embed" xlink:actuate="onLoad" draw:mime-type="image/png"/></draw:frame></text:p>
      <text:p text:style-name="P2"><draw:frame draw:style-name="fr1" draw:name="Img21" text:anchor-type="char" svg:x="0in" svg:y="0.0008in" svg:width="8.2638in" svg:height="11.6945in" draw:z-index="19"><draw:image xlink:href="Pictures/100000000000067600000923F5825640.png" xlink:type="simple" xlink:show="embed" xlink:actuate="onLoad" draw:mime-type="image/png"/></draw:frame></text:p>
      <text:p text:style-name="P2"><draw:frame draw:style-name="fr1" draw:name="Img22" text:anchor-type="char" svg:x="0in" svg:y="0.0008in" svg:width="8.2638in" svg:height="11.6945in" draw:z-index="20"><draw:image xlink:href="Pictures/100000000000067600000923732F31BF.png" xlink:type="simple" xlink:show="embed" xlink:actuate="onLoad" draw:mime-type="image/png"/></draw:frame></text:p>
      <text:p text:style-name="P2"><draw:frame draw:style-name="fr1" draw:name="Img23" text:anchor-type="char" svg:x="0in" svg:y="0.0008in" svg:width="8.2638in" svg:height="11.6945in" draw:z-index="21"><draw:image xlink:href="Pictures/100000000000067600000923AFE5BCE0.png" xlink:type="simple" xlink:show="embed" xlink:actuate="onLoad" draw:mime-type="image/png"/></draw:frame></text:p>
      <text:p text:style-name="P2"><draw:frame draw:style-name="fr1" draw:name="Img24" text:anchor-type="char" svg:x="0in" svg:y="0.0008in" svg:width="8.2638in" svg:height="11.6945in" draw:z-index="22"><draw:image xlink:href="Pictures/1000000000000676000009230D9F05DB.png" xlink:type="simple" xlink:show="embed" xlink:actuate="onLoad" draw:mime-type="image/png"/></draw:frame></text:p>
      <text:p text:style-name="P2"><draw:frame draw:style-name="fr1" draw:name="Img25" text:anchor-type="char" svg:x="0in" svg:y="0.0008in" svg:width="8.2638in" svg:height="11.6945in" draw:z-index="23"><draw:image xlink:href="Pictures/100000000000067600000923E4A3D84C.png" xlink:type="simple" xlink:show="embed" xlink:actuate="onLoad" draw:mime-type="image/png"/></draw:frame></text:p>
      <text:p text:style-name="P2"><draw:frame draw:style-name="fr1" draw:name="Img26" text:anchor-type="char" svg:x="0in" svg:y="0.0008in" svg:width="8.2638in" svg:height="11.6945in" draw:z-index="24"><draw:image xlink:href="Pictures/1000000000000676000009231EAF52B3.png" xlink:type="simple" xlink:show="embed" xlink:actuate="onLoad" draw:mime-type="image/png"/></draw:frame></text:p>
      <text:p text:style-name="P2"><draw:frame draw:style-name="fr1" draw:name="Img27" text:anchor-type="char" svg:x="0in" svg:y="0.0008in" svg:width="8.2638in" svg:height="11.6945in" draw:z-index="25"><draw:image xlink:href="Pictures/1000000000000676000009233760EFA4.png" xlink:type="simple" xlink:show="embed" xlink:actuate="onLoad" draw:mime-type="image/png"/></draw:frame></text:p>
      <text:p text:style-name="P2"><draw:frame draw:style-name="fr1" draw:name="Img28" text:anchor-type="char" svg:x="0in" svg:y="0.0008in" svg:width="8.2638in" svg:height="11.6945in" draw:z-index="26"><draw:image xlink:href="Pictures/1000000000000676000009230D9C342D.png" xlink:type="simple" xlink:show="embed" xlink:actuate="onLoad" draw:mime-type="image/png"/></draw:frame></text:p>
      <text:p text:style-name="P2"><draw:frame draw:style-name="fr1" draw:name="Img29" text:anchor-type="char" svg:x="0in" svg:y="0.0008in" svg:width="8.2638in" svg:height="11.6945in" draw:z-index="27"><draw:image xlink:href="Pictures/1000000000000676000009238B4BA454.png" xlink:type="simple" xlink:show="embed" xlink:actuate="onLoad" draw:mime-type="image/png"/></draw:frame></text:p>
      <text:p text:style-name="P2"><draw:frame draw:style-name="fr1" draw:name="Img30" text:anchor-type="char" svg:x="0in" svg:y="0.0008in" svg:width="8.2638in" svg:height="11.6945in" draw:z-index="28"><draw:image xlink:href="Pictures/1000000000000676000009232FDDB2B3.png" xlink:type="simple" xlink:show="embed" xlink:actuate="onLoad" draw:mime-type="image/png"/></draw:frame></text:p>
      <text:p text:style-name="P2"><draw:frame draw:style-name="fr1" draw:name="Img31" text:anchor-type="char" svg:x="0in" svg:y="0.0008in" svg:width="8.2638in" svg:height="11.6945in" draw:z-index="29"><draw:image xlink:href="Pictures/100000000000067600000923B77E658A.png" xlink:type="simple" xlink:show="embed" xlink:actuate="onLoad" draw:mime-type="image/png"/></draw:frame></text:p>
      <text:p text:style-name="P2"><draw:frame draw:style-name="fr1" draw:name="Img32" text:anchor-type="char" svg:x="0in" svg:y="0.0008in" svg:width="8.2638in" svg:height="11.6945in" draw:z-index="30"><draw:image xlink:href="Pictures/100000000000067600000923E630AE36.png" xlink:type="simple" xlink:show="embed" xlink:actuate="onLoad" draw:mime-type="image/png"/></draw:frame></text:p>
      <text:p text:style-name="P2"><draw:frame draw:style-name="fr1" draw:name="Img33" text:anchor-type="char" svg:x="0in" svg:y="0.0008in" svg:width="8.2638in" svg:height="11.6945in" draw:z-index="31"><draw:image xlink:href="Pictures/1000000000000676000009231A816052.png" xlink:type="simple" xlink:show="embed" xlink:actuate="onLoad" draw:mime-type="image/png"/></draw:frame></text:p>
      <text:p text:style-name="P2"><draw:frame draw:style-name="fr1" draw:name="Img34" text:anchor-type="char" svg:x="0in" svg:y="0.0008in" svg:width="8.2638in" svg:height="11.6945in" draw:z-index="32"><draw:image xlink:href="Pictures/100000000000067600000923FB614820.png" xlink:type="simple" xlink:show="embed" xlink:actuate="onLoad" draw:mime-type="image/png"/></draw:frame></text:p>
      <text:p text:style-name="P2"><draw:frame draw:style-name="fr1" draw:name="Img35" text:anchor-type="char" svg:x="0in" svg:y="0.0008in" svg:width="8.2638in" svg:height="11.6945in" draw:z-index="33"><draw:image xlink:href="Pictures/100000000000067600000923BA792B20.png" xlink:type="simple" xlink:show="embed" xlink:actuate="onLoad" draw:mime-type="image/png"/></draw:frame></text:p>
      <text:p text:style-name="P2"><draw:frame draw:style-name="fr1" draw:name="Img36" text:anchor-type="char" svg:x="0in" svg:y="0.0008in" svg:width="8.2638in" svg:height="11.6945in" draw:z-index="34"><draw:image xlink:href="Pictures/10000000000006760000092390D41E64.png" xlink:type="simple" xlink:show="embed" xlink:actuate="onLoad" draw:mime-type="image/png"/></draw:frame></text:p>
      <text:p text:style-name="P2"><draw:frame draw:style-name="fr1" draw:name="Img37" text:anchor-type="char" svg:x="0in" svg:y="0.0008in" svg:width="8.2638in" svg:height="11.6945in" draw:z-index="35"><draw:image xlink:href="Pictures/10000000000006760000092368CA86A7.png" xlink:type="simple" xlink:show="embed" xlink:actuate="onLoad" draw:mime-type="image/png"/></draw:frame></text:p>
      <text:p text:style-name="P2"><draw:frame draw:style-name="fr1" draw:name="Img38" text:anchor-type="char" svg:x="0in" svg:y="0.0008in" svg:width="8.2638in" svg:height="11.6945in" draw:z-index="36"><draw:image xlink:href="Pictures/100000000000067600000923123A3166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Arial" fo:font-size="11pt" fo:language="zxx" fo:country="none" style:letter-kerning="false" style:font-name-asian="Arial Unicode MS" style:font-size-asian="11pt" style:language-asian="zxx" style:country-asian="none" style:font-name-complex="Arial1" style:font-size-complex="11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line-height="100%" fo:text-align="start" style:justify-single-word="false" fo:orphans="0" fo:widows="0" fo:hyphenation-ladder-count="no-limit" fo:hyphenation-keep="page" loext:hyphenation-keep-type="column" style:writing-mode="lr-tb"/>
      <style:text-properties fo:hyphenate="tru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1665in" fo:margin-bottom="0.0417in" style:contextual-spacing="false" fo:keep-with-next="always"/>
      <style:text-properties fo:font-size="18pt" fo:font-weight="bold" style:font-size-asian="18pt" style:font-weight-asian="bold" style:font-size-complex="18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1665in" fo:margin-bottom="0.0417in" style:contextual-spacing="false" fo:keep-with-next="always"/>
      <style:text-properties fo:font-size="16pt" fo:font-weight="bold" style:font-size-asian="16pt" style:font-weight-asian="bold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1665in" fo:margin-bottom="0.0417in" style:contextual-spacing="false" fo:keep-with-next="always"/>
      <style:text-properties fo:font-size="14pt" fo:font-weight="bold" style:font-size-asian="14pt" style:font-weight-asian="bold" style:font-size-complex="14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in" fo:margin-bottom="0in" fo:margin-left="0in" fo:margin-right="0in" style:writing-mode="lr-tb" style:layout-grid-color="#c0c0c0" style:layout-grid-lines="29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38" meta:object-count="0" meta:page-count="38" meta:paragraph-count="0" meta:word-count="0" meta:character-count="0" meta:non-whitespace-character-count="0"/>
    <meta:generator>LibreOffice/25.2.3.2$Linux_X86_64 LibreOffice_project/520$Build-2</meta:generator>
  </office:meta>
</office:document-meta>
</file>