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67600000923514AF7B2.png" manifest:media-type="image/png"/>
  <manifest:file-entry manifest:full-path="Pictures/10000000000006760000092333E81885.png" manifest:media-type="image/png"/>
  <manifest:file-entry manifest:full-path="Pictures/100000000000067600000923E3C2FF10.png" manifest:media-type="image/png"/>
  <manifest:file-entry manifest:full-path="Pictures/100000000000067600000923B5D94CD1.png" manifest:media-type="image/png"/>
  <manifest:file-entry manifest:full-path="Pictures/100000000000067600000923C38565FE.png" manifest:media-type="image/png"/>
  <manifest:file-entry manifest:full-path="Pictures/100000000000067600000923B922E301.png" manifest:media-type="image/png"/>
  <manifest:file-entry manifest:full-path="Pictures/10000000000006760000092300F4B076.png" manifest:media-type="image/png"/>
  <manifest:file-entry manifest:full-path="Pictures/10000000000006760000092347999668.png" manifest:media-type="image/png"/>
  <manifest:file-entry manifest:full-path="Pictures/1000000000000676000009232E0718DF.png" manifest:media-type="image/png"/>
  <manifest:file-entry manifest:full-path="Pictures/10000000000006760000092317FFAFAA.png" manifest:media-type="image/png"/>
  <manifest:file-entry manifest:full-path="Pictures/10000000000006760000092322393F35.png" manifest:media-type="image/png"/>
  <manifest:file-entry manifest:full-path="Pictures/1000000000000676000009231A533265.png" manifest:media-type="image/png"/>
  <manifest:file-entry manifest:full-path="Pictures/100000000000067600000923448BB1F4.png" manifest:media-type="image/png"/>
  <manifest:file-entry manifest:full-path="Pictures/1000000000000676000009234E51EA3A.png" manifest:media-type="image/png"/>
  <manifest:file-entry manifest:full-path="Pictures/100000000000067600000923D930546C.png" manifest:media-type="image/png"/>
  <manifest:file-entry manifest:full-path="Pictures/1000000000000676000009233D59EA0A.png" manifest:media-type="image/png"/>
  <manifest:file-entry manifest:full-path="Pictures/100000000000067600000923203645A6.png" manifest:media-type="image/png"/>
  <manifest:file-entry manifest:full-path="Pictures/10000000000006760000092370DA611F.png" manifest:media-type="image/png"/>
  <manifest:file-entry manifest:full-path="Pictures/100000000000067600000923EA236C7C.png" manifest:media-type="image/png"/>
  <manifest:file-entry manifest:full-path="Pictures/100000000000067600000923619A57DE.png" manifest:media-type="image/png"/>
  <manifest:file-entry manifest:full-path="Pictures/1000000000000676000009238293B13A.png" manifest:media-type="image/png"/>
  <manifest:file-entry manifest:full-path="Pictures/100000000000067600000923BD1B580A.png" manifest:media-type="image/png"/>
  <manifest:file-entry manifest:full-path="Pictures/100000000000067600000923553C4591.png" manifest:media-type="image/png"/>
  <manifest:file-entry manifest:full-path="Pictures/10000000000006760000092369F1CB25.png" manifest:media-type="image/png"/>
  <manifest:file-entry manifest:full-path="Pictures/100000000000067600000923D94CEB99.png" manifest:media-type="image/png"/>
  <manifest:file-entry manifest:full-path="Pictures/1000000000000676000009232D06B183.png" manifest:media-type="image/png"/>
  <manifest:file-entry manifest:full-path="Pictures/10000000000006760000092327A02247.jpg" manifest:media-type="image/jpeg"/>
  <manifest:file-entry manifest:full-path="Pictures/10000000000006760000092350DD7CF2.png" manifest:media-type="image/png"/>
  <manifest:file-entry manifest:full-path="Pictures/1000000000000676000009230C230B02.png" manifest:media-type="image/png"/>
  <manifest:file-entry manifest:full-path="Pictures/10000000000006760000092395196BC9.png" manifest:media-type="image/png"/>
  <manifest:file-entry manifest:full-path="Pictures/10000000000006760000092359DF22EF.png" manifest:media-type="image/png"/>
  <manifest:file-entry manifest:full-path="Pictures/100000000000067600000923F104996B.png" manifest:media-type="image/png"/>
  <manifest:file-entry manifest:full-path="Pictures/100000000000067600000923AD4DADB2.png" manifest:media-type="image/png"/>
  <manifest:file-entry manifest:full-path="Pictures/1000000000000676000009230427894A.png" manifest:media-type="image/png"/>
  <manifest:file-entry manifest:full-path="Pictures/100000000000067600000923C1C8C55F.png" manifest:media-type="image/png"/>
  <manifest:file-entry manifest:full-path="Pictures/1000000000000676000009235A23B6A0.png" manifest:media-type="image/png"/>
  <manifest:file-entry manifest:full-path="Pictures/100000000000067600000923597CE0EF.png" manifest:media-type="image/png"/>
  <manifest:file-entry manifest:full-path="Pictures/1000000000000676000009230F302C26.png" manifest:media-type="image/png"/>
  <manifest:file-entry manifest:full-path="Pictures/10000000000006760000092331E0AFB2.png" manifest:media-type="image/png"/>
  <manifest:file-entry manifest:full-path="Pictures/100000000000067600000923BE049EA4.jpg" manifest:media-type="image/jpeg"/>
  <manifest:file-entry manifest:full-path="Pictures/10000000000006760000092338A52AD6.png" manifest:media-type="image/png"/>
  <manifest:file-entry manifest:full-path="Pictures/1000000000000676000009235A0B7D2F.png" manifest:media-type="image/png"/>
  <manifest:file-entry manifest:full-path="Pictures/100000000000067600000923F58F0036.png" manifest:media-type="image/png"/>
  <manifest:file-entry manifest:full-path="Pictures/100000000000067600000923C4299ABC.png" manifest:media-type="image/png"/>
  <manifest:file-entry manifest:full-path="Pictures/100000000000067600000923284042F6.jpg" manifest:media-type="image/jpeg"/>
  <manifest:file-entry manifest:full-path="Pictures/1000000000000676000009237DE8E335.png" manifest:media-type="image/png"/>
  <manifest:file-entry manifest:full-path="Pictures/100000000000067600000923D4A8AB15.png" manifest:media-type="image/png"/>
  <manifest:file-entry manifest:full-path="Pictures/10000000000006760000092369BDAC16.png" manifest:media-type="image/png"/>
  <manifest:file-entry manifest:full-path="Pictures/1000000000000676000009239D703C36.png" manifest:media-type="image/png"/>
  <manifest:file-entry manifest:full-path="Pictures/1000000000000676000009237E923AF8.png" manifest:media-type="image/png"/>
  <manifest:file-entry manifest:full-path="Pictures/1000000000000676000009232F041F06.png" manifest:media-type="image/png"/>
  <manifest:file-entry manifest:full-path="Pictures/100000000000067600000923A6665CFE.png" manifest:media-type="image/png"/>
  <manifest:file-entry manifest:full-path="Pictures/1000000000000676000009236A94B95B.png" manifest:media-type="image/png"/>
  <manifest:file-entry manifest:full-path="Pictures/1000000000000676000009239864A559.png" manifest:media-type="image/png"/>
  <manifest:file-entry manifest:full-path="Pictures/100000000000067600000923836D8E40.png" manifest:media-type="image/png"/>
  <manifest:file-entry manifest:full-path="Pictures/100000000000067600000923BF289AA7.png" manifest:media-type="image/png"/>
  <manifest:file-entry manifest:full-path="Pictures/100000000000067600000923A443E949.png" manifest:media-type="image/png"/>
  <manifest:file-entry manifest:full-path="Pictures/10000000000006760000092390FF64A5.png" manifest:media-type="image/png"/>
  <manifest:file-entry manifest:full-path="Pictures/10000000000006760000092318AE00F8.png" manifest:media-type="image/png"/>
  <manifest:file-entry manifest:full-path="Pictures/10000000000006760000092395A1333C.png" manifest:media-type="image/png"/>
  <manifest:file-entry manifest:full-path="Pictures/1000000000000676000009231768F026.png" manifest:media-type="image/png"/>
  <manifest:file-entry manifest:full-path="Pictures/100000000000067600000923971F3209.png" manifest:media-type="image/png"/>
  <manifest:file-entry manifest:full-path="Pictures/100000000000067600000923808F9CF9.png" manifest:media-type="image/png"/>
  <manifest:file-entry manifest:full-path="Pictures/1000000000000676000009230372AEF1.png" manifest:media-type="image/png"/>
  <manifest:file-entry manifest:full-path="Pictures/100000000000067600000923284484A3.png" manifest:media-type="image/png"/>
  <manifest:file-entry manifest:full-path="Pictures/10000000000006760000092389C57767.png" manifest:media-type="image/png"/>
  <manifest:file-entry manifest:full-path="Pictures/1000000000000676000009238276A7F7.png" manifest:media-type="image/png"/>
  <manifest:file-entry manifest:full-path="Pictures/10000000000006760000092345ED815A.png" manifest:media-type="image/png"/>
  <manifest:file-entry manifest:full-path="Pictures/1000000000000676000009231B341E1E.png" manifest:media-type="image/png"/>
  <manifest:file-entry manifest:full-path="Pictures/1000000000000676000009231A0BA65E.png" manifest:media-type="image/png"/>
  <manifest:file-entry manifest:full-path="Pictures/1000000000000676000009238E725009.png" manifest:media-type="image/png"/>
  <manifest:file-entry manifest:full-path="Pictures/100000000000067600000923D8C94012.png" manifest:media-type="image/png"/>
  <manifest:file-entry manifest:full-path="Pictures/100000000000067600000923CA8C9F11.png" manifest:media-type="image/png"/>
  <manifest:file-entry manifest:full-path="Pictures/10000000000006760000092308C24BE5.png" manifest:media-type="image/png"/>
  <manifest:file-entry manifest:full-path="Pictures/100000000000067600000923C2ABCA00.png" manifest:media-type="image/png"/>
  <manifest:file-entry manifest:full-path="Pictures/1000000000000676000009235CEC10FC.png" manifest:media-type="image/png"/>
  <manifest:file-entry manifest:full-path="Pictures/10000000000006760000092393B05615.png" manifest:media-type="image/png"/>
  <manifest:file-entry manifest:full-path="Pictures/1000000000000676000009239B53724D.png" manifest:media-type="image/png"/>
  <manifest:file-entry manifest:full-path="Pictures/100000000000067600000923BBFF0385.png" manifest:media-type="image/png"/>
  <manifest:file-entry manifest:full-path="Pictures/1000000000000676000009235ED8670B.jpg" manifest:media-type="image/jpeg"/>
  <manifest:file-entry manifest:full-path="Pictures/100000000000067600000923F544E664.png" manifest:media-type="image/png"/>
  <manifest:file-entry manifest:full-path="Pictures/1000000000000676000009234E70D5AD.png" manifest:media-type="image/png"/>
  <manifest:file-entry manifest:full-path="Pictures/100000000000067600000923E8DFC7AC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style:contextual-spacing="false" fo:line-height="0.0138in"/>
    </style:style>
    <style:style style:name="P2" style:family="paragraph" style:parent-style-name="Standard">
      <style:paragraph-properties fo:margin-top="0in" fo:margin-bottom="0in" style:contextual-spacing="false" fo:line-height="0.0138in" fo:break-before="page"/>
    </style:style>
    <style:style style:name="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g1" text:anchor-type="char" svg:x="0in" svg:y="0.0008in" svg:width="8.2638in" svg:height="11.6945in" draw:z-index="82"><draw:image xlink:href="Pictures/100000000000067600000923F104996B.png" xlink:type="simple" xlink:show="embed" xlink:actuate="onLoad" draw:mime-type="image/png"/></draw:frame></text:p>
      <text:p text:style-name="P2"><draw:frame draw:style-name="fr1" draw:name="Img2" text:anchor-type="char" svg:x="0in" svg:y="0.0008in" svg:width="8.2638in" svg:height="11.6945in" draw:z-index="0"><draw:image xlink:href="Pictures/100000000000067600000923AD4DADB2.png" xlink:type="simple" xlink:show="embed" xlink:actuate="onLoad" draw:mime-type="image/png"/></draw:frame></text:p>
      <text:p text:style-name="P2"><draw:frame draw:style-name="fr1" draw:name="Img3" text:anchor-type="char" svg:x="0in" svg:y="0.0008in" svg:width="8.2638in" svg:height="11.6945in" draw:z-index="1"><draw:image xlink:href="Pictures/1000000000000676000009235A23B6A0.png" xlink:type="simple" xlink:show="embed" xlink:actuate="onLoad" draw:mime-type="image/png"/></draw:frame></text:p>
      <text:p text:style-name="P2"><draw:frame draw:style-name="fr1" draw:name="Img4" text:anchor-type="char" svg:x="0in" svg:y="0.0008in" svg:width="8.2638in" svg:height="11.6945in" draw:z-index="2"><draw:image xlink:href="Pictures/100000000000067600000923A6665CFE.png" xlink:type="simple" xlink:show="embed" xlink:actuate="onLoad" draw:mime-type="image/png"/></draw:frame></text:p>
      <text:p text:style-name="P2"><draw:frame draw:style-name="fr1" draw:name="Img5" text:anchor-type="char" svg:x="0in" svg:y="0.0008in" svg:width="8.2638in" svg:height="11.6945in" draw:z-index="3"><draw:image xlink:href="Pictures/1000000000000676000009230427894A.png" xlink:type="simple" xlink:show="embed" xlink:actuate="onLoad" draw:mime-type="image/png"/></draw:frame></text:p>
      <text:p text:style-name="P2"><draw:frame draw:style-name="fr1" draw:name="Img6" text:anchor-type="char" svg:x="0in" svg:y="0.0008in" svg:width="8.2638in" svg:height="11.6945in" draw:z-index="4"><draw:image xlink:href="Pictures/10000000000006760000092395A1333C.png" xlink:type="simple" xlink:show="embed" xlink:actuate="onLoad" draw:mime-type="image/png"/></draw:frame></text:p>
      <text:p text:style-name="P2"><draw:frame draw:style-name="fr1" draw:name="Img7" text:anchor-type="char" svg:x="0in" svg:y="0.0008in" svg:width="8.2638in" svg:height="11.6945in" draw:z-index="5"><draw:image xlink:href="Pictures/100000000000067600000923BE049EA4.jpg" xlink:type="simple" xlink:show="embed" xlink:actuate="onLoad" draw:mime-type="image/jpeg"/></draw:frame></text:p>
      <text:p text:style-name="P2"><draw:frame draw:style-name="fr1" draw:name="Img8" text:anchor-type="char" svg:x="0in" svg:y="0.0008in" svg:width="8.2638in" svg:height="11.6945in" draw:z-index="6"><draw:image xlink:href="Pictures/1000000000000676000009237DE8E335.png" xlink:type="simple" xlink:show="embed" xlink:actuate="onLoad" draw:mime-type="image/png"/></draw:frame></text:p>
      <text:p text:style-name="P2"><draw:frame draw:style-name="fr1" draw:name="Img9" text:anchor-type="char" svg:x="0in" svg:y="0.0008in" svg:width="8.2638in" svg:height="11.6945in" draw:z-index="7"><draw:image xlink:href="Pictures/100000000000067600000923597CE0EF.png" xlink:type="simple" xlink:show="embed" xlink:actuate="onLoad" draw:mime-type="image/png"/></draw:frame></text:p>
      <text:p text:style-name="P2"><draw:frame draw:style-name="fr1" draw:name="Img10" text:anchor-type="char" svg:x="0in" svg:y="0.0008in" svg:width="8.2638in" svg:height="11.6945in" draw:z-index="8"><draw:image xlink:href="Pictures/100000000000067600000923284042F6.jpg" xlink:type="simple" xlink:show="embed" xlink:actuate="onLoad" draw:mime-type="image/jpeg"/></draw:frame></text:p>
      <text:p text:style-name="P2"><draw:frame draw:style-name="fr1" draw:name="Img11" text:anchor-type="char" svg:x="0in" svg:y="0.0008in" svg:width="8.2638in" svg:height="11.6945in" draw:z-index="9"><draw:image xlink:href="Pictures/100000000000067600000923D4A8AB15.png" xlink:type="simple" xlink:show="embed" xlink:actuate="onLoad" draw:mime-type="image/png"/></draw:frame></text:p>
      <text:p text:style-name="P2"><draw:frame draw:style-name="fr1" draw:name="Img12" text:anchor-type="char" svg:x="0in" svg:y="0.0008in" svg:width="8.2638in" svg:height="11.6945in" draw:z-index="10"><draw:image xlink:href="Pictures/10000000000006760000092369BDAC16.png" xlink:type="simple" xlink:show="embed" xlink:actuate="onLoad" draw:mime-type="image/png"/></draw:frame></text:p>
      <text:p text:style-name="P2"><draw:frame draw:style-name="fr1" draw:name="Img13" text:anchor-type="char" svg:x="0in" svg:y="0.0008in" svg:width="8.2638in" svg:height="11.6945in" draw:z-index="11"><draw:image xlink:href="Pictures/1000000000000676000009238293B13A.png" xlink:type="simple" xlink:show="embed" xlink:actuate="onLoad" draw:mime-type="image/png"/></draw:frame></text:p>
      <text:p text:style-name="P2"><draw:frame draw:style-name="fr1" draw:name="Img14" text:anchor-type="char" svg:x="0in" svg:y="0.0008in" svg:width="8.2638in" svg:height="11.6945in" draw:z-index="12"><draw:image xlink:href="Pictures/10000000000006760000092390FF64A5.png" xlink:type="simple" xlink:show="embed" xlink:actuate="onLoad" draw:mime-type="image/png"/></draw:frame></text:p>
      <text:p text:style-name="P2"><draw:frame draw:style-name="fr1" draw:name="Img15" text:anchor-type="char" svg:x="0in" svg:y="0.0008in" svg:width="8.2638in" svg:height="11.6945in" draw:z-index="13"><draw:image xlink:href="Pictures/10000000000006760000092359DF22EF.png" xlink:type="simple" xlink:show="embed" xlink:actuate="onLoad" draw:mime-type="image/png"/></draw:frame></text:p>
      <text:p text:style-name="P2"><draw:frame draw:style-name="fr1" draw:name="Img16" text:anchor-type="char" svg:x="0in" svg:y="0.0008in" svg:width="8.2638in" svg:height="11.6945in" draw:z-index="14"><draw:image xlink:href="Pictures/1000000000000676000009230F302C26.png" xlink:type="simple" xlink:show="embed" xlink:actuate="onLoad" draw:mime-type="image/png"/></draw:frame></text:p>
      <text:p text:style-name="P2"><draw:frame draw:style-name="fr1" draw:name="Img17" text:anchor-type="char" svg:x="0in" svg:y="0.0008in" svg:width="8.2638in" svg:height="11.6945in" draw:z-index="15"><draw:image xlink:href="Pictures/100000000000067600000923F58F0036.png" xlink:type="simple" xlink:show="embed" xlink:actuate="onLoad" draw:mime-type="image/png"/></draw:frame></text:p>
      <text:p text:style-name="P2"><draw:frame draw:style-name="fr1" draw:name="Img18" text:anchor-type="char" svg:x="0in" svg:y="0.0008in" svg:width="8.2638in" svg:height="11.6945in" draw:z-index="16"><draw:image xlink:href="Pictures/10000000000006760000092395196BC9.png" xlink:type="simple" xlink:show="embed" xlink:actuate="onLoad" draw:mime-type="image/png"/></draw:frame></text:p>
      <text:p text:style-name="P2"><draw:frame draw:style-name="fr1" draw:name="Img19" text:anchor-type="char" svg:x="0in" svg:y="0.0008in" svg:width="8.2638in" svg:height="11.6945in" draw:z-index="17"><draw:image xlink:href="Pictures/10000000000006760000092350DD7CF2.png" xlink:type="simple" xlink:show="embed" xlink:actuate="onLoad" draw:mime-type="image/png"/></draw:frame></text:p>
      <text:p text:style-name="P2"><draw:frame draw:style-name="fr1" draw:name="Img20" text:anchor-type="char" svg:x="0in" svg:y="0.0008in" svg:width="8.2638in" svg:height="11.6945in" draw:z-index="18"><draw:image xlink:href="Pictures/100000000000067600000923C2ABCA00.png" xlink:type="simple" xlink:show="embed" xlink:actuate="onLoad" draw:mime-type="image/png"/></draw:frame></text:p>
      <text:p text:style-name="P2"><draw:frame draw:style-name="fr1" draw:name="Img21" text:anchor-type="char" svg:x="0in" svg:y="0.0008in" svg:width="8.2638in" svg:height="11.6945in" draw:z-index="19"><draw:image xlink:href="Pictures/100000000000067600000923A443E949.png" xlink:type="simple" xlink:show="embed" xlink:actuate="onLoad" draw:mime-type="image/png"/></draw:frame></text:p>
      <text:p text:style-name="P2"><draw:frame draw:style-name="fr1" draw:name="Img22" text:anchor-type="char" svg:x="0in" svg:y="0.0008in" svg:width="8.2638in" svg:height="11.6945in" draw:z-index="20"><draw:image xlink:href="Pictures/1000000000000676000009239D703C36.png" xlink:type="simple" xlink:show="embed" xlink:actuate="onLoad" draw:mime-type="image/png"/></draw:frame></text:p>
      <text:p text:style-name="P2"><draw:frame draw:style-name="fr1" draw:name="Img23" text:anchor-type="char" svg:x="0in" svg:y="0.0008in" svg:width="8.2638in" svg:height="11.6945in" draw:z-index="21"><draw:image xlink:href="Pictures/1000000000000676000009235A0B7D2F.png" xlink:type="simple" xlink:show="embed" xlink:actuate="onLoad" draw:mime-type="image/png"/></draw:frame></text:p>
      <text:p text:style-name="P2"><draw:frame draw:style-name="fr1" draw:name="Img24" text:anchor-type="char" svg:x="0in" svg:y="0.0008in" svg:width="8.2638in" svg:height="11.6945in" draw:z-index="22"><draw:image xlink:href="Pictures/10000000000006760000092338A52AD6.png" xlink:type="simple" xlink:show="embed" xlink:actuate="onLoad" draw:mime-type="image/png"/></draw:frame></text:p>
      <text:p text:style-name="P2"><draw:frame draw:style-name="fr1" draw:name="Img25" text:anchor-type="char" svg:x="0in" svg:y="0.0008in" svg:width="8.2638in" svg:height="11.6945in" draw:z-index="23"><draw:image xlink:href="Pictures/1000000000000676000009232D06B183.png" xlink:type="simple" xlink:show="embed" xlink:actuate="onLoad" draw:mime-type="image/png"/></draw:frame></text:p>
      <text:p text:style-name="P2"><draw:frame draw:style-name="fr1" draw:name="Img26" text:anchor-type="char" svg:x="0in" svg:y="0.0008in" svg:width="8.2638in" svg:height="11.6945in" draw:z-index="24"><draw:image xlink:href="Pictures/100000000000067600000923553C4591.png" xlink:type="simple" xlink:show="embed" xlink:actuate="onLoad" draw:mime-type="image/png"/></draw:frame></text:p>
      <text:p text:style-name="P2"><draw:frame draw:style-name="fr1" draw:name="Img27" text:anchor-type="char" svg:x="0in" svg:y="0.0008in" svg:width="8.2638in" svg:height="11.6945in" draw:z-index="25"><draw:image xlink:href="Pictures/100000000000067600000923EA236C7C.png" xlink:type="simple" xlink:show="embed" xlink:actuate="onLoad" draw:mime-type="image/png"/></draw:frame></text:p>
      <text:p text:style-name="P2"><draw:frame draw:style-name="fr1" draw:name="Img28" text:anchor-type="char" svg:x="0in" svg:y="0.0008in" svg:width="8.2638in" svg:height="11.6945in" draw:z-index="26"><draw:image xlink:href="Pictures/100000000000067600000923203645A6.png" xlink:type="simple" xlink:show="embed" xlink:actuate="onLoad" draw:mime-type="image/png"/></draw:frame></text:p>
      <text:p text:style-name="P2"><draw:frame draw:style-name="fr1" draw:name="Img29" text:anchor-type="char" svg:x="0in" svg:y="0.0008in" svg:width="8.2638in" svg:height="11.6945in" draw:z-index="27"><draw:image xlink:href="Pictures/1000000000000676000009233D59EA0A.png" xlink:type="simple" xlink:show="embed" xlink:actuate="onLoad" draw:mime-type="image/png"/></draw:frame></text:p>
      <text:p text:style-name="P2"><draw:frame draw:style-name="fr1" draw:name="Img30" text:anchor-type="char" svg:x="0in" svg:y="0.0008in" svg:width="8.2638in" svg:height="11.6945in" draw:z-index="28"><draw:image xlink:href="Pictures/100000000000067600000923836D8E40.png" xlink:type="simple" xlink:show="embed" xlink:actuate="onLoad" draw:mime-type="image/png"/></draw:frame></text:p>
      <text:p text:style-name="P2"><draw:frame draw:style-name="fr1" draw:name="Img31" text:anchor-type="char" svg:x="0in" svg:y="0.0008in" svg:width="8.2638in" svg:height="11.6945in" draw:z-index="29"><draw:image xlink:href="Pictures/10000000000006760000092327A02247.jpg" xlink:type="simple" xlink:show="embed" xlink:actuate="onLoad" draw:mime-type="image/jpeg"/></draw:frame></text:p>
      <text:p text:style-name="P2"><draw:frame draw:style-name="fr1" draw:name="Img32" text:anchor-type="char" svg:x="0in" svg:y="0.0008in" svg:width="8.2638in" svg:height="11.6945in" draw:z-index="30"><draw:image xlink:href="Pictures/100000000000067600000923284484A3.png" xlink:type="simple" xlink:show="embed" xlink:actuate="onLoad" draw:mime-type="image/png"/></draw:frame></text:p>
      <text:p text:style-name="P2"><draw:frame draw:style-name="fr1" draw:name="Img33" text:anchor-type="char" svg:x="0in" svg:y="0.0008in" svg:width="8.2638in" svg:height="11.6945in" draw:z-index="31"><draw:image xlink:href="Pictures/1000000000000676000009231768F026.png" xlink:type="simple" xlink:show="embed" xlink:actuate="onLoad" draw:mime-type="image/png"/></draw:frame></text:p>
      <text:p text:style-name="P2"><draw:frame draw:style-name="fr1" draw:name="Img34" text:anchor-type="char" svg:x="0in" svg:y="0.0008in" svg:width="8.2638in" svg:height="11.6945in" draw:z-index="32"><draw:image xlink:href="Pictures/100000000000067600000923808F9CF9.png" xlink:type="simple" xlink:show="embed" xlink:actuate="onLoad" draw:mime-type="image/png"/></draw:frame></text:p>
      <text:p text:style-name="P2"><draw:frame draw:style-name="fr1" draw:name="Img35" text:anchor-type="char" svg:x="0in" svg:y="0.0008in" svg:width="8.2638in" svg:height="11.6945in" draw:z-index="33"><draw:image xlink:href="Pictures/100000000000067600000923BF289AA7.png" xlink:type="simple" xlink:show="embed" xlink:actuate="onLoad" draw:mime-type="image/png"/></draw:frame></text:p>
      <text:p text:style-name="P2"><draw:frame draw:style-name="fr1" draw:name="Img36" text:anchor-type="char" svg:x="0in" svg:y="0.0008in" svg:width="8.2638in" svg:height="11.6945in" draw:z-index="34"><draw:image xlink:href="Pictures/1000000000000676000009230372AEF1.png" xlink:type="simple" xlink:show="embed" xlink:actuate="onLoad" draw:mime-type="image/png"/></draw:frame></text:p>
      <text:p text:style-name="P2"><draw:frame draw:style-name="fr1" draw:name="Img37" text:anchor-type="char" svg:x="0in" svg:y="0.0008in" svg:width="8.2638in" svg:height="11.6945in" draw:z-index="35"><draw:image xlink:href="Pictures/10000000000006760000092389C57767.png" xlink:type="simple" xlink:show="embed" xlink:actuate="onLoad" draw:mime-type="image/png"/></draw:frame></text:p>
      <text:p text:style-name="P2"><draw:frame draw:style-name="fr1" draw:name="Img38" text:anchor-type="char" svg:x="0in" svg:y="0.0008in" svg:width="8.2638in" svg:height="11.6945in" draw:z-index="36"><draw:image xlink:href="Pictures/1000000000000676000009237E923AF8.png" xlink:type="simple" xlink:show="embed" xlink:actuate="onLoad" draw:mime-type="image/png"/></draw:frame></text:p>
      <text:p text:style-name="P2"><draw:frame draw:style-name="fr1" draw:name="Img39" text:anchor-type="char" svg:x="0in" svg:y="0.0008in" svg:width="8.2638in" svg:height="11.6945in" draw:z-index="37"><draw:image xlink:href="Pictures/1000000000000676000009239864A559.png" xlink:type="simple" xlink:show="embed" xlink:actuate="onLoad" draw:mime-type="image/png"/></draw:frame></text:p>
      <text:p text:style-name="P2"><draw:frame draw:style-name="fr1" draw:name="Img40" text:anchor-type="char" svg:x="0in" svg:y="0.0008in" svg:width="8.2638in" svg:height="11.6945in" draw:z-index="38"><draw:image xlink:href="Pictures/1000000000000676000009239B53724D.png" xlink:type="simple" xlink:show="embed" xlink:actuate="onLoad" draw:mime-type="image/png"/></draw:frame></text:p>
      <text:p text:style-name="P2"><draw:frame draw:style-name="fr1" draw:name="Img41" text:anchor-type="char" svg:x="0in" svg:y="0.0008in" svg:width="8.2638in" svg:height="11.6945in" draw:z-index="39"><draw:image xlink:href="Pictures/100000000000067600000923619A57DE.png" xlink:type="simple" xlink:show="embed" xlink:actuate="onLoad" draw:mime-type="image/png"/></draw:frame></text:p>
      <text:p text:style-name="P2"><draw:frame draw:style-name="fr1" draw:name="Img42" text:anchor-type="char" svg:x="0in" svg:y="0.0008in" svg:width="8.2638in" svg:height="11.6945in" draw:z-index="40"><draw:image xlink:href="Pictures/1000000000000676000009236A94B95B.png" xlink:type="simple" xlink:show="embed" xlink:actuate="onLoad" draw:mime-type="image/png"/></draw:frame></text:p>
      <text:p text:style-name="P2"><draw:frame draw:style-name="fr1" draw:name="Img43" text:anchor-type="char" svg:x="0in" svg:y="0.0008in" svg:width="8.2638in" svg:height="11.6945in" draw:z-index="41"><draw:image xlink:href="Pictures/1000000000000676000009234E70D5AD.png" xlink:type="simple" xlink:show="embed" xlink:actuate="onLoad" draw:mime-type="image/png"/></draw:frame></text:p>
      <text:p text:style-name="P2"><draw:frame draw:style-name="fr1" draw:name="Img44" text:anchor-type="char" svg:x="0in" svg:y="0.0008in" svg:width="8.2638in" svg:height="11.6945in" draw:z-index="42"><draw:image xlink:href="Pictures/1000000000000676000009238E725009.png" xlink:type="simple" xlink:show="embed" xlink:actuate="onLoad" draw:mime-type="image/png"/></draw:frame></text:p>
      <text:p text:style-name="P2"><draw:frame draw:style-name="fr1" draw:name="Img45" text:anchor-type="char" svg:x="0in" svg:y="0.0008in" svg:width="8.2638in" svg:height="11.6945in" draw:z-index="43"><draw:image xlink:href="Pictures/100000000000067600000923D8C94012.png" xlink:type="simple" xlink:show="embed" xlink:actuate="onLoad" draw:mime-type="image/png"/></draw:frame></text:p>
      <text:p text:style-name="P2"><draw:frame draw:style-name="fr1" draw:name="Img46" text:anchor-type="char" svg:x="0in" svg:y="0.0008in" svg:width="8.2638in" svg:height="11.6945in" draw:z-index="44"><draw:image xlink:href="Pictures/1000000000000676000009238276A7F7.png" xlink:type="simple" xlink:show="embed" xlink:actuate="onLoad" draw:mime-type="image/png"/></draw:frame></text:p>
      <text:p text:style-name="P2"><draw:frame draw:style-name="fr1" draw:name="Img47" text:anchor-type="char" svg:x="0in" svg:y="0.0008in" svg:width="8.2638in" svg:height="11.6945in" draw:z-index="45"><draw:image xlink:href="Pictures/100000000000067600000923CA8C9F11.png" xlink:type="simple" xlink:show="embed" xlink:actuate="onLoad" draw:mime-type="image/png"/></draw:frame></text:p>
      <text:p text:style-name="P2"><draw:frame draw:style-name="fr1" draw:name="Img48" text:anchor-type="char" svg:x="0in" svg:y="0.0008in" svg:width="8.2638in" svg:height="11.6945in" draw:z-index="46"><draw:image xlink:href="Pictures/10000000000006760000092318AE00F8.png" xlink:type="simple" xlink:show="embed" xlink:actuate="onLoad" draw:mime-type="image/png"/></draw:frame></text:p>
      <text:p text:style-name="P2"><draw:frame draw:style-name="fr1" draw:name="Img49" text:anchor-type="char" svg:x="0in" svg:y="0.0008in" svg:width="8.2638in" svg:height="11.6945in" draw:z-index="47"><draw:image xlink:href="Pictures/100000000000067600000923971F3209.png" xlink:type="simple" xlink:show="embed" xlink:actuate="onLoad" draw:mime-type="image/png"/></draw:frame></text:p>
      <text:p text:style-name="P2"><draw:frame draw:style-name="fr1" draw:name="Img50" text:anchor-type="char" svg:x="0in" svg:y="0.0008in" svg:width="8.2638in" svg:height="11.6945in" draw:z-index="48"><draw:image xlink:href="Pictures/10000000000006760000092308C24BE5.png" xlink:type="simple" xlink:show="embed" xlink:actuate="onLoad" draw:mime-type="image/png"/></draw:frame></text:p>
      <text:p text:style-name="P2"><draw:frame draw:style-name="fr1" draw:name="Img51" text:anchor-type="char" svg:x="0in" svg:y="0.0008in" svg:width="8.2638in" svg:height="11.6945in" draw:z-index="49"><draw:image xlink:href="Pictures/10000000000006760000092345ED815A.png" xlink:type="simple" xlink:show="embed" xlink:actuate="onLoad" draw:mime-type="image/png"/></draw:frame></text:p>
      <text:p text:style-name="P2"><draw:frame draw:style-name="fr1" draw:name="Img52" text:anchor-type="char" svg:x="0in" svg:y="0.0008in" svg:width="8.2638in" svg:height="11.6945in" draw:z-index="50"><draw:image xlink:href="Pictures/1000000000000676000009235CEC10FC.png" xlink:type="simple" xlink:show="embed" xlink:actuate="onLoad" draw:mime-type="image/png"/></draw:frame></text:p>
      <text:p text:style-name="P2"><draw:frame draw:style-name="fr1" draw:name="Img53" text:anchor-type="char" svg:x="0in" svg:y="0.0008in" svg:width="8.2638in" svg:height="11.6945in" draw:z-index="51"><draw:image xlink:href="Pictures/1000000000000676000009235ED8670B.jpg" xlink:type="simple" xlink:show="embed" xlink:actuate="onLoad" draw:mime-type="image/jpeg"/></draw:frame></text:p>
      <text:p text:style-name="P2"><draw:frame draw:style-name="fr1" draw:name="Img54" text:anchor-type="char" svg:x="0in" svg:y="0.0008in" svg:width="8.2638in" svg:height="11.6945in" draw:z-index="52"><draw:image xlink:href="Pictures/1000000000000676000009231A0BA65E.png" xlink:type="simple" xlink:show="embed" xlink:actuate="onLoad" draw:mime-type="image/png"/></draw:frame></text:p>
      <text:p text:style-name="P2"><draw:frame draw:style-name="fr1" draw:name="Img55" text:anchor-type="char" svg:x="0in" svg:y="0.0008in" svg:width="8.2638in" svg:height="11.6945in" draw:z-index="53"><draw:image xlink:href="Pictures/10000000000006760000092331E0AFB2.png" xlink:type="simple" xlink:show="embed" xlink:actuate="onLoad" draw:mime-type="image/png"/></draw:frame></text:p>
      <text:p text:style-name="P2"><draw:frame draw:style-name="fr1" draw:name="Img56" text:anchor-type="char" svg:x="0in" svg:y="0.0008in" svg:width="8.2638in" svg:height="11.6945in" draw:z-index="54"><draw:image xlink:href="Pictures/100000000000067600000923BBFF0385.png" xlink:type="simple" xlink:show="embed" xlink:actuate="onLoad" draw:mime-type="image/png"/></draw:frame></text:p>
      <text:p text:style-name="P2"><draw:frame draw:style-name="fr1" draw:name="Img57" text:anchor-type="char" svg:x="0in" svg:y="0.0008in" svg:width="8.2638in" svg:height="11.6945in" draw:z-index="55"><draw:image xlink:href="Pictures/100000000000067600000923BD1B580A.png" xlink:type="simple" xlink:show="embed" xlink:actuate="onLoad" draw:mime-type="image/png"/></draw:frame></text:p>
      <text:p text:style-name="P2"><draw:frame draw:style-name="fr1" draw:name="Img58" text:anchor-type="char" svg:x="0in" svg:y="0.0008in" svg:width="8.2638in" svg:height="11.6945in" draw:z-index="56"><draw:image xlink:href="Pictures/100000000000067600000923E8DFC7AC.png" xlink:type="simple" xlink:show="embed" xlink:actuate="onLoad" draw:mime-type="image/png"/></draw:frame></text:p>
      <text:p text:style-name="P2"><draw:frame draw:style-name="fr1" draw:name="Img59" text:anchor-type="char" svg:x="0in" svg:y="0.0008in" svg:width="8.2638in" svg:height="11.6945in" draw:z-index="57"><draw:image xlink:href="Pictures/100000000000067600000923C1C8C55F.png" xlink:type="simple" xlink:show="embed" xlink:actuate="onLoad" draw:mime-type="image/png"/></draw:frame></text:p>
      <text:p text:style-name="P2"><draw:frame draw:style-name="fr1" draw:name="Img60" text:anchor-type="char" svg:x="0in" svg:y="0.0008in" svg:width="8.2638in" svg:height="11.6945in" draw:z-index="58"><draw:image xlink:href="Pictures/100000000000067600000923D930546C.png" xlink:type="simple" xlink:show="embed" xlink:actuate="onLoad" draw:mime-type="image/png"/></draw:frame></text:p>
      <text:p text:style-name="P2"><draw:frame draw:style-name="fr1" draw:name="Img61" text:anchor-type="char" svg:x="0in" svg:y="0.0008in" svg:width="8.2638in" svg:height="11.6945in" draw:z-index="59"><draw:image xlink:href="Pictures/100000000000067600000923D94CEB99.png" xlink:type="simple" xlink:show="embed" xlink:actuate="onLoad" draw:mime-type="image/png"/></draw:frame></text:p>
      <text:p text:style-name="P2"><draw:frame draw:style-name="fr1" draw:name="Img62" text:anchor-type="char" svg:x="0in" svg:y="0.0008in" svg:width="8.2638in" svg:height="11.6945in" draw:z-index="60"><draw:image xlink:href="Pictures/10000000000006760000092369F1CB25.png" xlink:type="simple" xlink:show="embed" xlink:actuate="onLoad" draw:mime-type="image/png"/></draw:frame></text:p>
      <text:p text:style-name="P2"><draw:frame draw:style-name="fr1" draw:name="Img63" text:anchor-type="char" svg:x="0in" svg:y="0.0008in" svg:width="8.2638in" svg:height="11.6945in" draw:z-index="61"><draw:image xlink:href="Pictures/1000000000000676000009234E51EA3A.png" xlink:type="simple" xlink:show="embed" xlink:actuate="onLoad" draw:mime-type="image/png"/></draw:frame></text:p>
      <text:p text:style-name="P2"><draw:frame draw:style-name="fr1" draw:name="Img64" text:anchor-type="char" svg:x="0in" svg:y="0.0008in" svg:width="8.2638in" svg:height="11.6945in" draw:z-index="62"><draw:image xlink:href="Pictures/100000000000067600000923448BB1F4.png" xlink:type="simple" xlink:show="embed" xlink:actuate="onLoad" draw:mime-type="image/png"/></draw:frame></text:p>
      <text:p text:style-name="P2"><draw:frame draw:style-name="fr1" draw:name="Img65" text:anchor-type="char" svg:x="0in" svg:y="0.0008in" svg:width="8.2638in" svg:height="11.6945in" draw:z-index="63"><draw:image xlink:href="Pictures/100000000000067600000923C4299ABC.png" xlink:type="simple" xlink:show="embed" xlink:actuate="onLoad" draw:mime-type="image/png"/></draw:frame></text:p>
      <text:p text:style-name="P2"><draw:frame draw:style-name="fr1" draw:name="Img66" text:anchor-type="char" svg:x="0in" svg:y="0.0008in" svg:width="8.2638in" svg:height="11.6945in" draw:z-index="64"><draw:image xlink:href="Pictures/10000000000006760000092322393F35.png" xlink:type="simple" xlink:show="embed" xlink:actuate="onLoad" draw:mime-type="image/png"/></draw:frame></text:p>
      <text:p text:style-name="P2"><draw:frame draw:style-name="fr1" draw:name="Img67" text:anchor-type="char" svg:x="0in" svg:y="0.0008in" svg:width="8.2638in" svg:height="11.6945in" draw:z-index="65"><draw:image xlink:href="Pictures/10000000000006760000092317FFAFAA.png" xlink:type="simple" xlink:show="embed" xlink:actuate="onLoad" draw:mime-type="image/png"/></draw:frame></text:p>
      <text:p text:style-name="P2"><draw:frame draw:style-name="fr1" draw:name="Img68" text:anchor-type="char" svg:x="0in" svg:y="0.0008in" svg:width="8.2638in" svg:height="11.6945in" draw:z-index="66"><draw:image xlink:href="Pictures/1000000000000676000009231B341E1E.png" xlink:type="simple" xlink:show="embed" xlink:actuate="onLoad" draw:mime-type="image/png"/></draw:frame></text:p>
      <text:p text:style-name="P2"><draw:frame draw:style-name="fr1" draw:name="Img69" text:anchor-type="char" svg:x="0in" svg:y="0.0008in" svg:width="8.2638in" svg:height="11.6945in" draw:z-index="67"><draw:image xlink:href="Pictures/1000000000000676000009232E0718DF.png" xlink:type="simple" xlink:show="embed" xlink:actuate="onLoad" draw:mime-type="image/png"/></draw:frame></text:p>
      <text:p text:style-name="P2"><draw:frame draw:style-name="fr1" draw:name="Img70" text:anchor-type="char" svg:x="0in" svg:y="0.0008in" svg:width="8.2638in" svg:height="11.6945in" draw:z-index="68"><draw:image xlink:href="Pictures/10000000000006760000092347999668.png" xlink:type="simple" xlink:show="embed" xlink:actuate="onLoad" draw:mime-type="image/png"/></draw:frame></text:p>
      <text:p text:style-name="P2"><draw:frame draw:style-name="fr1" draw:name="Img71" text:anchor-type="char" svg:x="0in" svg:y="0.0008in" svg:width="8.2638in" svg:height="11.6945in" draw:z-index="69"><draw:image xlink:href="Pictures/10000000000006760000092300F4B076.png" xlink:type="simple" xlink:show="embed" xlink:actuate="onLoad" draw:mime-type="image/png"/></draw:frame></text:p>
      <text:p text:style-name="P2"><draw:frame draw:style-name="fr1" draw:name="Img72" text:anchor-type="char" svg:x="0in" svg:y="0.0008in" svg:width="8.2638in" svg:height="11.6945in" draw:z-index="70"><draw:image xlink:href="Pictures/100000000000067600000923B922E301.png" xlink:type="simple" xlink:show="embed" xlink:actuate="onLoad" draw:mime-type="image/png"/></draw:frame></text:p>
      <text:p text:style-name="P2"><draw:frame draw:style-name="fr1" draw:name="Img73" text:anchor-type="char" svg:x="0in" svg:y="0.0008in" svg:width="8.2638in" svg:height="11.6945in" draw:z-index="71"><draw:image xlink:href="Pictures/100000000000067600000923C38565FE.png" xlink:type="simple" xlink:show="embed" xlink:actuate="onLoad" draw:mime-type="image/png"/></draw:frame></text:p>
      <text:p text:style-name="P2"><draw:frame draw:style-name="fr1" draw:name="Img74" text:anchor-type="char" svg:x="0in" svg:y="0.0008in" svg:width="8.2638in" svg:height="11.6945in" draw:z-index="72"><draw:image xlink:href="Pictures/10000000000006760000092393B05615.png" xlink:type="simple" xlink:show="embed" xlink:actuate="onLoad" draw:mime-type="image/png"/></draw:frame></text:p>
      <text:p text:style-name="P2"><draw:frame draw:style-name="fr1" draw:name="Img75" text:anchor-type="char" svg:x="0in" svg:y="0.0008in" svg:width="8.2638in" svg:height="11.6945in" draw:z-index="73"><draw:image xlink:href="Pictures/1000000000000676000009230C230B02.png" xlink:type="simple" xlink:show="embed" xlink:actuate="onLoad" draw:mime-type="image/png"/></draw:frame></text:p>
      <text:p text:style-name="P2"><draw:frame draw:style-name="fr1" draw:name="Img76" text:anchor-type="char" svg:x="0in" svg:y="0.0008in" svg:width="8.2638in" svg:height="11.6945in" draw:z-index="74"><draw:image xlink:href="Pictures/1000000000000676000009232F041F06.png" xlink:type="simple" xlink:show="embed" xlink:actuate="onLoad" draw:mime-type="image/png"/></draw:frame></text:p>
      <text:p text:style-name="P2"><draw:frame draw:style-name="fr1" draw:name="Img77" text:anchor-type="char" svg:x="0in" svg:y="0.0008in" svg:width="8.2638in" svg:height="11.6945in" draw:z-index="75"><draw:image xlink:href="Pictures/1000000000000676000009231A533265.png" xlink:type="simple" xlink:show="embed" xlink:actuate="onLoad" draw:mime-type="image/png"/></draw:frame></text:p>
      <text:p text:style-name="P2"><draw:frame draw:style-name="fr1" draw:name="Img78" text:anchor-type="char" svg:x="0in" svg:y="0.0008in" svg:width="8.2638in" svg:height="11.6945in" draw:z-index="76"><draw:image xlink:href="Pictures/100000000000067600000923F544E664.png" xlink:type="simple" xlink:show="embed" xlink:actuate="onLoad" draw:mime-type="image/png"/></draw:frame></text:p>
      <text:p text:style-name="P2"><draw:frame draw:style-name="fr1" draw:name="Img79" text:anchor-type="char" svg:x="0in" svg:y="0.0008in" svg:width="8.2638in" svg:height="11.6945in" draw:z-index="77"><draw:image xlink:href="Pictures/100000000000067600000923B5D94CD1.png" xlink:type="simple" xlink:show="embed" xlink:actuate="onLoad" draw:mime-type="image/png"/></draw:frame></text:p>
      <text:p text:style-name="P2"><draw:frame draw:style-name="fr1" draw:name="Img80" text:anchor-type="char" svg:x="0in" svg:y="0.0008in" svg:width="8.2638in" svg:height="11.6945in" draw:z-index="78"><draw:image xlink:href="Pictures/100000000000067600000923E3C2FF10.png" xlink:type="simple" xlink:show="embed" xlink:actuate="onLoad" draw:mime-type="image/png"/></draw:frame></text:p>
      <text:p text:style-name="P2"><draw:frame draw:style-name="fr1" draw:name="Img81" text:anchor-type="char" svg:x="0in" svg:y="0.0008in" svg:width="8.2638in" svg:height="11.6945in" draw:z-index="79"><draw:image xlink:href="Pictures/10000000000006760000092333E81885.png" xlink:type="simple" xlink:show="embed" xlink:actuate="onLoad" draw:mime-type="image/png"/></draw:frame></text:p>
      <text:p text:style-name="P2"><draw:frame draw:style-name="fr1" draw:name="Img82" text:anchor-type="char" svg:x="0in" svg:y="0.0008in" svg:width="8.2638in" svg:height="11.6945in" draw:z-index="80"><draw:image xlink:href="Pictures/100000000000067600000923514AF7B2.png" xlink:type="simple" xlink:show="embed" xlink:actuate="onLoad" draw:mime-type="image/png"/></draw:frame></text:p>
      <text:p text:style-name="P2"><draw:frame draw:style-name="fr1" draw:name="Img83" text:anchor-type="char" svg:x="0in" svg:y="0.0008in" svg:width="8.2638in" svg:height="11.6945in" draw:z-index="81"><draw:image xlink:href="Pictures/10000000000006760000092370DA611F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Arial" fo:font-size="11pt" fo:language="zxx" fo:country="none" style:letter-kerning="false" style:font-name-asian="Arial Unicode MS" style:font-size-asian="11pt" style:language-asian="zxx" style:country-asian="none" style:font-name-complex="Arial1" style:font-size-complex="11pt" style:language-complex="zxx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Arial" fo:font-size="11pt" fo:language="zxx" fo:country="none" style:letter-kerning="false" style:font-name-asian="Arial Unicode MS" style:font-size-asian="11pt" style:language-asian="zxx" style:country-asian="none" style:font-name-complex="Arial1" style:font-size-complex="11pt" style:language-complex="zxx" style:country-complex="none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line-height="100%" fo:text-align="start" style:justify-single-word="false" fo:orphans="0" fo:widows="0" fo:hyphenation-ladder-count="no-limit" fo:hyphenation-keep="page" loext:hyphenation-keep-type="column" style:writing-mode="lr-tb"/>
      <style:text-properties fo:hyphenate="true" fo:hyphenation-remain-char-count="2" fo:hyphenation-push-char-count="2" loext:hyphenation-no-caps="false" loext:hyphenation-no-last-word="false" loext:hyphenation-word-char-count="5" loext:hyphenation-zone="425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top="0.1665in" fo:margin-bottom="0.0417in" style:contextual-spacing="false" fo:keep-with-next="always"/>
      <style:text-properties fo:font-size="18pt" fo:font-weight="bold" style:font-size-asian="18pt" style:font-weight-asian="bold" style:font-size-complex="18pt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1665in" fo:margin-bottom="0.0417in" style:contextual-spacing="false" fo:keep-with-next="always"/>
      <style:text-properties fo:font-size="16pt" fo:font-weight="bold" style:font-size-asian="16pt" style:font-weight-asian="bold" style:font-size-complex="16pt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1665in" fo:margin-bottom="0.0417in" style:contextual-spacing="false" fo:keep-with-next="always"/>
      <style:text-properties fo:font-size="14pt" fo:font-weight="bold" style:font-size-asian="14pt" style:font-weight-asian="bold" style:font-size-complex="14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in" fo:margin-bottom="0in" fo:margin-left="0in" fo:margin-right="0in" style:writing-mode="lr-tb" style:layout-grid-color="#c0c0c0" style:layout-grid-lines="29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0" meta:image-count="83" meta:object-count="0" meta:page-count="83" meta:paragraph-count="0" meta:word-count="0" meta:character-count="0" meta:non-whitespace-character-count="0"/>
    <meta:generator>LibreOffice/25.2.3.2$Linux_X86_64 LibreOffice_project/520$Build-2</meta:generator>
  </office:meta>
</office:document-meta>
</file>