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67600000923251E5C5A.png" manifest:media-type="image/png"/>
  <manifest:file-entry manifest:full-path="Pictures/10000000000006760000092392DF38A5.png" manifest:media-type="image/png"/>
  <manifest:file-entry manifest:full-path="Pictures/100000000000067600000923BD079F18.png" manifest:media-type="image/png"/>
  <manifest:file-entry manifest:full-path="Pictures/100000000000067600000923222F057A.png" manifest:media-type="image/png"/>
  <manifest:file-entry manifest:full-path="Pictures/10000000000006760000092341B9D6FE.png" manifest:media-type="image/png"/>
  <manifest:file-entry manifest:full-path="Pictures/100000000000067600000923691F5E29.png" manifest:media-type="image/png"/>
  <manifest:file-entry manifest:full-path="Pictures/100000000000067600000923B49F9672.png" manifest:media-type="image/png"/>
  <manifest:file-entry manifest:full-path="Pictures/1000000000000676000009235DB666F6.png" manifest:media-type="image/png"/>
  <manifest:file-entry manifest:full-path="Pictures/1000000000000676000009233CE73B3E.png" manifest:media-type="image/png"/>
  <manifest:file-entry manifest:full-path="Pictures/100000000000067600000923CE49EF72.png" manifest:media-type="image/png"/>
  <manifest:file-entry manifest:full-path="Pictures/1000000000000676000009235AB3DD80.png" manifest:media-type="image/png"/>
  <manifest:file-entry manifest:full-path="Pictures/10000000000006760000092359F83170.png" manifest:media-type="image/png"/>
  <manifest:file-entry manifest:full-path="Pictures/100000000000067600000923A7C03BBD.png" manifest:media-type="image/png"/>
  <manifest:file-entry manifest:full-path="Pictures/100000000000067600000923122342CC.png" manifest:media-type="image/png"/>
  <manifest:file-entry manifest:full-path="Pictures/100000000000067600000923721036E6.png" manifest:media-type="image/png"/>
  <manifest:file-entry manifest:full-path="Pictures/100000000000067600000923C02DDD52.png" manifest:media-type="image/png"/>
  <manifest:file-entry manifest:full-path="Pictures/1000000000000676000009232EA709DB.png" manifest:media-type="image/png"/>
  <manifest:file-entry manifest:full-path="Pictures/100000000000067600000923531B3021.png" manifest:media-type="image/png"/>
  <manifest:file-entry manifest:full-path="Pictures/10000000000006760000092373A67A93.png" manifest:media-type="image/png"/>
  <manifest:file-entry manifest:full-path="Pictures/10000000000006760000092393F102DD.png" manifest:media-type="image/png"/>
  <manifest:file-entry manifest:full-path="Pictures/10000000000006760000092369D9BDE7.png" manifest:media-type="image/png"/>
  <manifest:file-entry manifest:full-path="Pictures/100000000000067600000923F4871758.png" manifest:media-type="image/png"/>
  <manifest:file-entry manifest:full-path="Pictures/100000000000067600000923A6099805.png" manifest:media-type="image/png"/>
  <manifest:file-entry manifest:full-path="Pictures/100000000000067600000923CBFD1049.png" manifest:media-type="image/png"/>
  <manifest:file-entry manifest:full-path="Pictures/1000000000000676000009238971E5C2.png" manifest:media-type="image/png"/>
  <manifest:file-entry manifest:full-path="Pictures/100000000000067600000923EE5D705F.png" manifest:media-type="image/png"/>
  <manifest:file-entry manifest:full-path="Pictures/10000000000006760000092381A0B286.png" manifest:media-type="image/png"/>
  <manifest:file-entry manifest:full-path="Pictures/100000000000067600000923BFEAC340.png" manifest:media-type="image/png"/>
  <manifest:file-entry manifest:full-path="Pictures/100000000000067600000923FCC801FD.png" manifest:media-type="image/png"/>
  <manifest:file-entry manifest:full-path="Pictures/100000000000067600000923676FFB3E.png" manifest:media-type="image/png"/>
  <manifest:file-entry manifest:full-path="Pictures/100000000000067600000923B05027F6.png" manifest:media-type="image/png"/>
  <manifest:file-entry manifest:full-path="Pictures/100000000000067600000923F30AE0DC.png" manifest:media-type="image/png"/>
  <manifest:file-entry manifest:full-path="Pictures/1000000000000676000009237124E6E5.png" manifest:media-type="image/png"/>
  <manifest:file-entry manifest:full-path="Pictures/100000000000067600000923A520AB4B.png" manifest:media-type="image/png"/>
  <manifest:file-entry manifest:full-path="Pictures/10000000000006760000092306ACB3B3.png" manifest:media-type="image/png"/>
  <manifest:file-entry manifest:full-path="Pictures/100000000000067600000923E0F860DC.png" manifest:media-type="image/png"/>
  <manifest:file-entry manifest:full-path="Pictures/100000000000067600000923FC5DEA0A.png" manifest:media-type="image/png"/>
  <manifest:file-entry manifest:full-path="Pictures/100000000000067600000923C40BEBF0.png" manifest:media-type="image/png"/>
  <manifest:file-entry manifest:full-path="Pictures/100000000000067600000923D2B566CE.png" manifest:media-type="image/png"/>
  <manifest:file-entry manifest:full-path="Pictures/1000000000000676000009230C9696DE.png" manifest:media-type="image/png"/>
  <manifest:file-entry manifest:full-path="Pictures/1000000000000676000009232C5BAA3F.png" manifest:media-type="image/png"/>
  <manifest:file-entry manifest:full-path="Pictures/10000000000006760000092392589F6B.jpg" manifest:media-type="image/jpeg"/>
  <manifest:file-entry manifest:full-path="Pictures/1000000000000676000009238B41B9B6.png" manifest:media-type="image/png"/>
  <manifest:file-entry manifest:full-path="Pictures/100000000000067600000923E902F748.png" manifest:media-type="image/png"/>
  <manifest:file-entry manifest:full-path="Pictures/1000000000000676000009235C78D2E1.png" manifest:media-type="image/png"/>
  <manifest:file-entry manifest:full-path="Pictures/10000000000006760000092310275C0C.png" manifest:media-type="image/png"/>
  <manifest:file-entry manifest:full-path="Pictures/100000000000067600000923A9BE1E1E.png" manifest:media-type="image/png"/>
  <manifest:file-entry manifest:full-path="Pictures/10000000000006760000092340A7B77C.png" manifest:media-type="image/png"/>
  <manifest:file-entry manifest:full-path="Pictures/100000000000067600000923C19EE071.png" manifest:media-type="image/png"/>
  <manifest:file-entry manifest:full-path="Pictures/10000000000006760000092381824C0C.png" manifest:media-type="image/png"/>
  <manifest:file-entry manifest:full-path="Pictures/10000000000006760000092391BEEA9F.png" manifest:media-type="image/png"/>
  <manifest:file-entry manifest:full-path="Pictures/10000000000006760000092353090B2E.png" manifest:media-type="image/png"/>
  <manifest:file-entry manifest:full-path="Pictures/1000000000000676000009235551797C.png" manifest:media-type="image/png"/>
  <manifest:file-entry manifest:full-path="Pictures/100000000000067600000923E91F11A8.png" manifest:media-type="image/png"/>
  <manifest:file-entry manifest:full-path="Pictures/100000000000067600000923F7B942AD.png" manifest:media-type="image/png"/>
  <manifest:file-entry manifest:full-path="Pictures/100000000000067600000923C336D1B4.png" manifest:media-type="image/png"/>
  <manifest:file-entry manifest:full-path="Pictures/100000000000067600000923F381C3C3.png" manifest:media-type="image/png"/>
  <manifest:file-entry manifest:full-path="Pictures/100000000000067600000923C88C1CA0.png" manifest:media-type="image/png"/>
  <manifest:file-entry manifest:full-path="Pictures/1000000000000676000009230215222B.png" manifest:media-type="image/png"/>
  <manifest:file-entry manifest:full-path="Pictures/1000000000000676000009237B97A1D4.png" manifest:media-type="image/png"/>
  <manifest:file-entry manifest:full-path="Pictures/1000000000000676000009235FDE256F.png" manifest:media-type="image/png"/>
  <manifest:file-entry manifest:full-path="Pictures/1000000000000676000009239C2A197E.png" manifest:media-type="image/png"/>
  <manifest:file-entry manifest:full-path="Pictures/100000000000067600000923B4A0713D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line-height="0.0138in"/>
    </style:style>
    <style:style style:name="P2" style:family="paragraph" style:parent-style-name="Standard">
      <style:paragraph-properties fo:margin-top="0in" fo:margin-bottom="0in" style:contextual-spacing="false" fo:line-height="0.0138in" fo:break-before="page"/>
    </style:style>
    <style:style style:name="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g1" text:anchor-type="char" svg:x="0in" svg:y="0.0008in" svg:width="8.2638in" svg:height="11.6945in" draw:z-index="62"><draw:image xlink:href="Pictures/100000000000067600000923721036E6.png" xlink:type="simple" xlink:show="embed" xlink:actuate="onLoad" draw:mime-type="image/png"/></draw:frame></text:p>
      <text:p text:style-name="P2"><draw:frame draw:style-name="fr1" draw:name="Img2" text:anchor-type="char" svg:x="0in" svg:y="0.0008in" svg:width="8.2638in" svg:height="11.6945in" draw:z-index="0"><draw:image xlink:href="Pictures/100000000000067600000923676FFB3E.png" xlink:type="simple" xlink:show="embed" xlink:actuate="onLoad" draw:mime-type="image/png"/></draw:frame></text:p>
      <text:p text:style-name="P2"><draw:frame draw:style-name="fr1" draw:name="Img3" text:anchor-type="char" svg:x="0in" svg:y="0.0008in" svg:width="8.2638in" svg:height="11.6945in" draw:z-index="1"><draw:image xlink:href="Pictures/100000000000067600000923531B3021.png" xlink:type="simple" xlink:show="embed" xlink:actuate="onLoad" draw:mime-type="image/png"/></draw:frame></text:p>
      <text:p text:style-name="P2"><draw:frame draw:style-name="fr1" draw:name="Img4" text:anchor-type="char" svg:x="0in" svg:y="0.0008in" svg:width="8.2638in" svg:height="11.6945in" draw:z-index="2"><draw:image xlink:href="Pictures/100000000000067600000923B05027F6.png" xlink:type="simple" xlink:show="embed" xlink:actuate="onLoad" draw:mime-type="image/png"/></draw:frame></text:p>
      <text:p text:style-name="P2"><draw:frame draw:style-name="fr1" draw:name="Img5" text:anchor-type="char" svg:x="0in" svg:y="0.0008in" svg:width="8.2638in" svg:height="11.6945in" draw:z-index="3"><draw:image xlink:href="Pictures/10000000000006760000092381A0B286.png" xlink:type="simple" xlink:show="embed" xlink:actuate="onLoad" draw:mime-type="image/png"/></draw:frame></text:p>
      <text:p text:style-name="P2"><draw:frame draw:style-name="fr1" draw:name="Img6" text:anchor-type="char" svg:x="0in" svg:y="0.0008in" svg:width="8.2638in" svg:height="11.6945in" draw:z-index="4"><draw:image xlink:href="Pictures/100000000000067600000923C02DDD52.png" xlink:type="simple" xlink:show="embed" xlink:actuate="onLoad" draw:mime-type="image/png"/></draw:frame></text:p>
      <text:p text:style-name="P2"><draw:frame draw:style-name="fr1" draw:name="Img7" text:anchor-type="char" svg:x="0in" svg:y="0.0008in" svg:width="8.2638in" svg:height="11.6945in" draw:z-index="5"><draw:image xlink:href="Pictures/10000000000006760000092392589F6B.jpg" xlink:type="simple" xlink:show="embed" xlink:actuate="onLoad" draw:mime-type="image/jpeg"/></draw:frame></text:p>
      <text:p text:style-name="P2"><draw:frame draw:style-name="fr1" draw:name="Img8" text:anchor-type="char" svg:x="0in" svg:y="0.0008in" svg:width="8.2638in" svg:height="11.6945in" draw:z-index="6"><draw:image xlink:href="Pictures/10000000000006760000092393F102DD.png" xlink:type="simple" xlink:show="embed" xlink:actuate="onLoad" draw:mime-type="image/png"/></draw:frame></text:p>
      <text:p text:style-name="P2"><draw:frame draw:style-name="fr1" draw:name="Img9" text:anchor-type="char" svg:x="0in" svg:y="0.0008in" svg:width="8.2638in" svg:height="11.6945in" draw:z-index="7"><draw:image xlink:href="Pictures/100000000000067600000923EE5D705F.png" xlink:type="simple" xlink:show="embed" xlink:actuate="onLoad" draw:mime-type="image/png"/></draw:frame></text:p>
      <text:p text:style-name="P2"><draw:frame draw:style-name="fr1" draw:name="Img10" text:anchor-type="char" svg:x="0in" svg:y="0.0008in" svg:width="8.2638in" svg:height="11.6945in" draw:z-index="8"><draw:image xlink:href="Pictures/100000000000067600000923E0F860DC.png" xlink:type="simple" xlink:show="embed" xlink:actuate="onLoad" draw:mime-type="image/png"/></draw:frame></text:p>
      <text:p text:style-name="P2"><draw:frame draw:style-name="fr1" draw:name="Img11" text:anchor-type="char" svg:x="0in" svg:y="0.0008in" svg:width="8.2638in" svg:height="11.6945in" draw:z-index="9"><draw:image xlink:href="Pictures/10000000000006760000092369D9BDE7.png" xlink:type="simple" xlink:show="embed" xlink:actuate="onLoad" draw:mime-type="image/png"/></draw:frame></text:p>
      <text:p text:style-name="P2"><draw:frame draw:style-name="fr1" draw:name="Img12" text:anchor-type="char" svg:x="0in" svg:y="0.0008in" svg:width="8.2638in" svg:height="11.6945in" draw:z-index="10"><draw:image xlink:href="Pictures/100000000000067600000923FCC801FD.png" xlink:type="simple" xlink:show="embed" xlink:actuate="onLoad" draw:mime-type="image/png"/></draw:frame></text:p>
      <text:p text:style-name="P2"><draw:frame draw:style-name="fr1" draw:name="Img13" text:anchor-type="char" svg:x="0in" svg:y="0.0008in" svg:width="8.2638in" svg:height="11.6945in" draw:z-index="11"><draw:image xlink:href="Pictures/1000000000000676000009230C9696DE.png" xlink:type="simple" xlink:show="embed" xlink:actuate="onLoad" draw:mime-type="image/png"/></draw:frame></text:p>
      <text:p text:style-name="P2"><draw:frame draw:style-name="fr1" draw:name="Img14" text:anchor-type="char" svg:x="0in" svg:y="0.0008in" svg:width="8.2638in" svg:height="11.6945in" draw:z-index="12"><draw:image xlink:href="Pictures/1000000000000676000009237B97A1D4.png" xlink:type="simple" xlink:show="embed" xlink:actuate="onLoad" draw:mime-type="image/png"/></draw:frame></text:p>
      <text:p text:style-name="P2"><draw:frame draw:style-name="fr1" draw:name="Img15" text:anchor-type="char" svg:x="0in" svg:y="0.0008in" svg:width="8.2638in" svg:height="11.6945in" draw:z-index="13"><draw:image xlink:href="Pictures/10000000000006760000092359F83170.png" xlink:type="simple" xlink:show="embed" xlink:actuate="onLoad" draw:mime-type="image/png"/></draw:frame></text:p>
      <text:p text:style-name="P2"><draw:frame draw:style-name="fr1" draw:name="Img16" text:anchor-type="char" svg:x="0in" svg:y="0.0008in" svg:width="8.2638in" svg:height="11.6945in" draw:z-index="14"><draw:image xlink:href="Pictures/100000000000067600000923CE49EF72.png" xlink:type="simple" xlink:show="embed" xlink:actuate="onLoad" draw:mime-type="image/png"/></draw:frame></text:p>
      <text:p text:style-name="P2"><draw:frame draw:style-name="fr1" draw:name="Img17" text:anchor-type="char" svg:x="0in" svg:y="0.0008in" svg:width="8.2638in" svg:height="11.6945in" draw:z-index="15"><draw:image xlink:href="Pictures/100000000000067600000923F7B942AD.png" xlink:type="simple" xlink:show="embed" xlink:actuate="onLoad" draw:mime-type="image/png"/></draw:frame></text:p>
      <text:p text:style-name="P2"><draw:frame draw:style-name="fr1" draw:name="Img18" text:anchor-type="char" svg:x="0in" svg:y="0.0008in" svg:width="8.2638in" svg:height="11.6945in" draw:z-index="16"><draw:image xlink:href="Pictures/1000000000000676000009235AB3DD80.png" xlink:type="simple" xlink:show="embed" xlink:actuate="onLoad" draw:mime-type="image/png"/></draw:frame></text:p>
      <text:p text:style-name="P2"><draw:frame draw:style-name="fr1" draw:name="Img19" text:anchor-type="char" svg:x="0in" svg:y="0.0008in" svg:width="8.2638in" svg:height="11.6945in" draw:z-index="17"><draw:image xlink:href="Pictures/100000000000067600000923A6099805.png" xlink:type="simple" xlink:show="embed" xlink:actuate="onLoad" draw:mime-type="image/png"/></draw:frame></text:p>
      <text:p text:style-name="P2"><draw:frame draw:style-name="fr1" draw:name="Img20" text:anchor-type="char" svg:x="0in" svg:y="0.0008in" svg:width="8.2638in" svg:height="11.6945in" draw:z-index="18"><draw:image xlink:href="Pictures/1000000000000676000009238971E5C2.png" xlink:type="simple" xlink:show="embed" xlink:actuate="onLoad" draw:mime-type="image/png"/></draw:frame></text:p>
      <text:p text:style-name="P2"><draw:frame draw:style-name="fr1" draw:name="Img21" text:anchor-type="char" svg:x="0in" svg:y="0.0008in" svg:width="8.2638in" svg:height="11.6945in" draw:z-index="19"><draw:image xlink:href="Pictures/1000000000000676000009233CE73B3E.png" xlink:type="simple" xlink:show="embed" xlink:actuate="onLoad" draw:mime-type="image/png"/></draw:frame></text:p>
      <text:p text:style-name="P2"><draw:frame draw:style-name="fr1" draw:name="Img22" text:anchor-type="char" svg:x="0in" svg:y="0.0008in" svg:width="8.2638in" svg:height="11.6945in" draw:z-index="20"><draw:image xlink:href="Pictures/10000000000006760000092373A67A93.png" xlink:type="simple" xlink:show="embed" xlink:actuate="onLoad" draw:mime-type="image/png"/></draw:frame></text:p>
      <text:p text:style-name="P2"><draw:frame draw:style-name="fr1" draw:name="Img23" text:anchor-type="char" svg:x="0in" svg:y="0.0008in" svg:width="8.2638in" svg:height="11.6945in" draw:z-index="21"><draw:image xlink:href="Pictures/100000000000067600000923BFEAC340.png" xlink:type="simple" xlink:show="embed" xlink:actuate="onLoad" draw:mime-type="image/png"/></draw:frame></text:p>
      <text:p text:style-name="P2"><draw:frame draw:style-name="fr1" draw:name="Img24" text:anchor-type="char" svg:x="0in" svg:y="0.0008in" svg:width="8.2638in" svg:height="11.6945in" draw:z-index="22"><draw:image xlink:href="Pictures/100000000000067600000923691F5E29.png" xlink:type="simple" xlink:show="embed" xlink:actuate="onLoad" draw:mime-type="image/png"/></draw:frame></text:p>
      <text:p text:style-name="P2"><draw:frame draw:style-name="fr1" draw:name="Img25" text:anchor-type="char" svg:x="0in" svg:y="0.0008in" svg:width="8.2638in" svg:height="11.6945in" draw:z-index="23"><draw:image xlink:href="Pictures/100000000000067600000923A7C03BBD.png" xlink:type="simple" xlink:show="embed" xlink:actuate="onLoad" draw:mime-type="image/png"/></draw:frame></text:p>
      <text:p text:style-name="P2"><draw:frame draw:style-name="fr1" draw:name="Img26" text:anchor-type="char" svg:x="0in" svg:y="0.0008in" svg:width="8.2638in" svg:height="11.6945in" draw:z-index="24"><draw:image xlink:href="Pictures/100000000000067600000923CBFD1049.png" xlink:type="simple" xlink:show="embed" xlink:actuate="onLoad" draw:mime-type="image/png"/></draw:frame></text:p>
      <text:p text:style-name="P2"><draw:frame draw:style-name="fr1" draw:name="Img27" text:anchor-type="char" svg:x="0in" svg:y="0.0008in" svg:width="8.2638in" svg:height="11.6945in" draw:z-index="25"><draw:image xlink:href="Pictures/10000000000006760000092341B9D6FE.png" xlink:type="simple" xlink:show="embed" xlink:actuate="onLoad" draw:mime-type="image/png"/></draw:frame></text:p>
      <text:p text:style-name="P2"><draw:frame draw:style-name="fr1" draw:name="Img28" text:anchor-type="char" svg:x="0in" svg:y="0.0008in" svg:width="8.2638in" svg:height="11.6945in" draw:z-index="26"><draw:image xlink:href="Pictures/1000000000000676000009235DB666F6.png" xlink:type="simple" xlink:show="embed" xlink:actuate="onLoad" draw:mime-type="image/png"/></draw:frame></text:p>
      <text:p text:style-name="P2"><draw:frame draw:style-name="fr1" draw:name="Img29" text:anchor-type="char" svg:x="0in" svg:y="0.0008in" svg:width="8.2638in" svg:height="11.6945in" draw:z-index="27"><draw:image xlink:href="Pictures/1000000000000676000009232EA709DB.png" xlink:type="simple" xlink:show="embed" xlink:actuate="onLoad" draw:mime-type="image/png"/></draw:frame></text:p>
      <text:p text:style-name="P2"><draw:frame draw:style-name="fr1" draw:name="Img30" text:anchor-type="char" svg:x="0in" svg:y="0.0008in" svg:width="8.2638in" svg:height="11.6945in" draw:z-index="28"><draw:image xlink:href="Pictures/100000000000067600000923C19EE071.png" xlink:type="simple" xlink:show="embed" xlink:actuate="onLoad" draw:mime-type="image/png"/></draw:frame></text:p>
      <text:p text:style-name="P2"><draw:frame draw:style-name="fr1" draw:name="Img31" text:anchor-type="char" svg:x="0in" svg:y="0.0008in" svg:width="8.2638in" svg:height="11.6945in" draw:z-index="29"><draw:image xlink:href="Pictures/1000000000000676000009232C5BAA3F.png" xlink:type="simple" xlink:show="embed" xlink:actuate="onLoad" draw:mime-type="image/png"/></draw:frame></text:p>
      <text:p text:style-name="P2"><draw:frame draw:style-name="fr1" draw:name="Img32" text:anchor-type="char" svg:x="0in" svg:y="0.0008in" svg:width="8.2638in" svg:height="11.6945in" draw:z-index="30"><draw:image xlink:href="Pictures/100000000000067600000923F30AE0DC.png" xlink:type="simple" xlink:show="embed" xlink:actuate="onLoad" draw:mime-type="image/png"/></draw:frame></text:p>
      <text:p text:style-name="P2"><draw:frame draw:style-name="fr1" draw:name="Img33" text:anchor-type="char" svg:x="0in" svg:y="0.0008in" svg:width="8.2638in" svg:height="11.6945in" draw:z-index="31"><draw:image xlink:href="Pictures/100000000000067600000923FC5DEA0A.png" xlink:type="simple" xlink:show="embed" xlink:actuate="onLoad" draw:mime-type="image/png"/></draw:frame></text:p>
      <text:p text:style-name="P2"><draw:frame draw:style-name="fr1" draw:name="Img34" text:anchor-type="char" svg:x="0in" svg:y="0.0008in" svg:width="8.2638in" svg:height="11.6945in" draw:z-index="32"><draw:image xlink:href="Pictures/1000000000000676000009238B41B9B6.png" xlink:type="simple" xlink:show="embed" xlink:actuate="onLoad" draw:mime-type="image/png"/></draw:frame></text:p>
      <text:p text:style-name="P2"><draw:frame draw:style-name="fr1" draw:name="Img35" text:anchor-type="char" svg:x="0in" svg:y="0.0008in" svg:width="8.2638in" svg:height="11.6945in" draw:z-index="33"><draw:image xlink:href="Pictures/100000000000067600000923C88C1CA0.png" xlink:type="simple" xlink:show="embed" xlink:actuate="onLoad" draw:mime-type="image/png"/></draw:frame></text:p>
      <text:p text:style-name="P2"><draw:frame draw:style-name="fr1" draw:name="Img36" text:anchor-type="char" svg:x="0in" svg:y="0.0008in" svg:width="8.2638in" svg:height="11.6945in" draw:z-index="34"><draw:image xlink:href="Pictures/100000000000067600000923A9BE1E1E.png" xlink:type="simple" xlink:show="embed" xlink:actuate="onLoad" draw:mime-type="image/png"/></draw:frame></text:p>
      <text:p text:style-name="P2"><draw:frame draw:style-name="fr1" draw:name="Img37" text:anchor-type="char" svg:x="0in" svg:y="0.0008in" svg:width="8.2638in" svg:height="11.6945in" draw:z-index="35"><draw:image xlink:href="Pictures/100000000000067600000923E902F748.png" xlink:type="simple" xlink:show="embed" xlink:actuate="onLoad" draw:mime-type="image/png"/></draw:frame></text:p>
      <text:p text:style-name="P2"><draw:frame draw:style-name="fr1" draw:name="Img38" text:anchor-type="char" svg:x="0in" svg:y="0.0008in" svg:width="8.2638in" svg:height="11.6945in" draw:z-index="36"><draw:image xlink:href="Pictures/1000000000000676000009235C78D2E1.png" xlink:type="simple" xlink:show="embed" xlink:actuate="onLoad" draw:mime-type="image/png"/></draw:frame></text:p>
      <text:p text:style-name="P2"><draw:frame draw:style-name="fr1" draw:name="Img39" text:anchor-type="char" svg:x="0in" svg:y="0.0008in" svg:width="8.2638in" svg:height="11.6945in" draw:z-index="37"><draw:image xlink:href="Pictures/10000000000006760000092310275C0C.png" xlink:type="simple" xlink:show="embed" xlink:actuate="onLoad" draw:mime-type="image/png"/></draw:frame></text:p>
      <text:p text:style-name="P2"><draw:frame draw:style-name="fr1" draw:name="Img40" text:anchor-type="char" svg:x="0in" svg:y="0.0008in" svg:width="8.2638in" svg:height="11.6945in" draw:z-index="38"><draw:image xlink:href="Pictures/10000000000006760000092340A7B77C.png" xlink:type="simple" xlink:show="embed" xlink:actuate="onLoad" draw:mime-type="image/png"/></draw:frame></text:p>
      <text:p text:style-name="P2"><draw:frame draw:style-name="fr1" draw:name="Img41" text:anchor-type="char" svg:x="0in" svg:y="0.0008in" svg:width="8.2638in" svg:height="11.6945in" draw:z-index="39"><draw:image xlink:href="Pictures/1000000000000676000009237124E6E5.png" xlink:type="simple" xlink:show="embed" xlink:actuate="onLoad" draw:mime-type="image/png"/></draw:frame></text:p>
      <text:p text:style-name="P2"><draw:frame draw:style-name="fr1" draw:name="Img42" text:anchor-type="char" svg:x="0in" svg:y="0.0008in" svg:width="8.2638in" svg:height="11.6945in" draw:z-index="40"><draw:image xlink:href="Pictures/10000000000006760000092381824C0C.png" xlink:type="simple" xlink:show="embed" xlink:actuate="onLoad" draw:mime-type="image/png"/></draw:frame></text:p>
      <text:p text:style-name="P2"><draw:frame draw:style-name="fr1" draw:name="Img43" text:anchor-type="char" svg:x="0in" svg:y="0.0008in" svg:width="8.2638in" svg:height="11.6945in" draw:z-index="41"><draw:image xlink:href="Pictures/10000000000006760000092391BEEA9F.png" xlink:type="simple" xlink:show="embed" xlink:actuate="onLoad" draw:mime-type="image/png"/></draw:frame></text:p>
      <text:p text:style-name="P2"><draw:frame draw:style-name="fr1" draw:name="Img44" text:anchor-type="char" svg:x="0in" svg:y="0.0008in" svg:width="8.2638in" svg:height="11.6945in" draw:z-index="42"><draw:image xlink:href="Pictures/100000000000067600000923A520AB4B.png" xlink:type="simple" xlink:show="embed" xlink:actuate="onLoad" draw:mime-type="image/png"/></draw:frame></text:p>
      <text:p text:style-name="P2"><draw:frame draw:style-name="fr1" draw:name="Img45" text:anchor-type="char" svg:x="0in" svg:y="0.0008in" svg:width="8.2638in" svg:height="11.6945in" draw:z-index="43"><draw:image xlink:href="Pictures/100000000000067600000923C40BEBF0.png" xlink:type="simple" xlink:show="embed" xlink:actuate="onLoad" draw:mime-type="image/png"/></draw:frame></text:p>
      <text:p text:style-name="P2"><draw:frame draw:style-name="fr1" draw:name="Img46" text:anchor-type="char" svg:x="0in" svg:y="0.0008in" svg:width="8.2638in" svg:height="11.6945in" draw:z-index="44"><draw:image xlink:href="Pictures/10000000000006760000092353090B2E.png" xlink:type="simple" xlink:show="embed" xlink:actuate="onLoad" draw:mime-type="image/png"/></draw:frame></text:p>
      <text:p text:style-name="P2"><draw:frame draw:style-name="fr1" draw:name="Img47" text:anchor-type="char" svg:x="0in" svg:y="0.0008in" svg:width="8.2638in" svg:height="11.6945in" draw:z-index="45"><draw:image xlink:href="Pictures/100000000000067600000923F4871758.png" xlink:type="simple" xlink:show="embed" xlink:actuate="onLoad" draw:mime-type="image/png"/></draw:frame></text:p>
      <text:p text:style-name="P2"><draw:frame draw:style-name="fr1" draw:name="Img48" text:anchor-type="char" svg:x="0in" svg:y="0.0008in" svg:width="8.2638in" svg:height="11.6945in" draw:z-index="46"><draw:image xlink:href="Pictures/100000000000067600000923122342CC.png" xlink:type="simple" xlink:show="embed" xlink:actuate="onLoad" draw:mime-type="image/png"/></draw:frame></text:p>
      <text:p text:style-name="P2"><draw:frame draw:style-name="fr1" draw:name="Img49" text:anchor-type="char" svg:x="0in" svg:y="0.0008in" svg:width="8.2638in" svg:height="11.6945in" draw:z-index="47"><draw:image xlink:href="Pictures/100000000000067600000923B49F9672.png" xlink:type="simple" xlink:show="embed" xlink:actuate="onLoad" draw:mime-type="image/png"/></draw:frame></text:p>
      <text:p text:style-name="P2"><draw:frame draw:style-name="fr1" draw:name="Img50" text:anchor-type="char" svg:x="0in" svg:y="0.0008in" svg:width="8.2638in" svg:height="11.6945in" draw:z-index="48"><draw:image xlink:href="Pictures/1000000000000676000009235551797C.png" xlink:type="simple" xlink:show="embed" xlink:actuate="onLoad" draw:mime-type="image/png"/></draw:frame></text:p>
      <text:p text:style-name="P2"><draw:frame draw:style-name="fr1" draw:name="Img51" text:anchor-type="char" svg:x="0in" svg:y="0.0008in" svg:width="8.2638in" svg:height="11.6945in" draw:z-index="49"><draw:image xlink:href="Pictures/100000000000067600000923E91F11A8.png" xlink:type="simple" xlink:show="embed" xlink:actuate="onLoad" draw:mime-type="image/png"/></draw:frame></text:p>
      <text:p text:style-name="P2"><draw:frame draw:style-name="fr1" draw:name="Img52" text:anchor-type="char" svg:x="0in" svg:y="0.0008in" svg:width="8.2638in" svg:height="11.6945in" draw:z-index="50"><draw:image xlink:href="Pictures/100000000000067600000923D2B566CE.png" xlink:type="simple" xlink:show="embed" xlink:actuate="onLoad" draw:mime-type="image/png"/></draw:frame></text:p>
      <text:p text:style-name="P2"><draw:frame draw:style-name="fr1" draw:name="Img53" text:anchor-type="char" svg:x="0in" svg:y="0.0008in" svg:width="8.2638in" svg:height="11.6945in" draw:z-index="51"><draw:image xlink:href="Pictures/100000000000067600000923C336D1B4.png" xlink:type="simple" xlink:show="embed" xlink:actuate="onLoad" draw:mime-type="image/png"/></draw:frame></text:p>
      <text:p text:style-name="P2"><draw:frame draw:style-name="fr1" draw:name="Img54" text:anchor-type="char" svg:x="0in" svg:y="0.0008in" svg:width="8.2638in" svg:height="11.6945in" draw:z-index="52"><draw:image xlink:href="Pictures/100000000000067600000923F381C3C3.png" xlink:type="simple" xlink:show="embed" xlink:actuate="onLoad" draw:mime-type="image/png"/></draw:frame></text:p>
      <text:p text:style-name="P2"><draw:frame draw:style-name="fr1" draw:name="Img55" text:anchor-type="char" svg:x="0in" svg:y="0.0008in" svg:width="8.2638in" svg:height="11.6945in" draw:z-index="53"><draw:image xlink:href="Pictures/10000000000006760000092306ACB3B3.png" xlink:type="simple" xlink:show="embed" xlink:actuate="onLoad" draw:mime-type="image/png"/></draw:frame></text:p>
      <text:p text:style-name="P2"><draw:frame draw:style-name="fr1" draw:name="Img56" text:anchor-type="char" svg:x="0in" svg:y="0.0008in" svg:width="8.2638in" svg:height="11.6945in" draw:z-index="54"><draw:image xlink:href="Pictures/1000000000000676000009230215222B.png" xlink:type="simple" xlink:show="embed" xlink:actuate="onLoad" draw:mime-type="image/png"/></draw:frame></text:p>
      <text:p text:style-name="P2"><draw:frame draw:style-name="fr1" draw:name="Img57" text:anchor-type="char" svg:x="0in" svg:y="0.0008in" svg:width="8.2638in" svg:height="11.6945in" draw:z-index="55"><draw:image xlink:href="Pictures/1000000000000676000009235FDE256F.png" xlink:type="simple" xlink:show="embed" xlink:actuate="onLoad" draw:mime-type="image/png"/></draw:frame></text:p>
      <text:p text:style-name="P2"><draw:frame draw:style-name="fr1" draw:name="Img58" text:anchor-type="char" svg:x="0in" svg:y="0.0008in" svg:width="8.2638in" svg:height="11.6945in" draw:z-index="56"><draw:image xlink:href="Pictures/1000000000000676000009239C2A197E.png" xlink:type="simple" xlink:show="embed" xlink:actuate="onLoad" draw:mime-type="image/png"/></draw:frame></text:p>
      <text:p text:style-name="P2"><draw:frame draw:style-name="fr1" draw:name="Img59" text:anchor-type="char" svg:x="0in" svg:y="0.0008in" svg:width="8.2638in" svg:height="11.6945in" draw:z-index="57"><draw:image xlink:href="Pictures/100000000000067600000923B4A0713D.png" xlink:type="simple" xlink:show="embed" xlink:actuate="onLoad" draw:mime-type="image/png"/></draw:frame></text:p>
      <text:p text:style-name="P2"><draw:frame draw:style-name="fr1" draw:name="Img60" text:anchor-type="char" svg:x="0in" svg:y="0.0008in" svg:width="8.2638in" svg:height="11.6945in" draw:z-index="58"><draw:image xlink:href="Pictures/100000000000067600000923222F057A.png" xlink:type="simple" xlink:show="embed" xlink:actuate="onLoad" draw:mime-type="image/png"/></draw:frame></text:p>
      <text:p text:style-name="P2"><draw:frame draw:style-name="fr1" draw:name="Img61" text:anchor-type="char" svg:x="0in" svg:y="0.0008in" svg:width="8.2638in" svg:height="11.6945in" draw:z-index="59"><draw:image xlink:href="Pictures/100000000000067600000923BD079F18.png" xlink:type="simple" xlink:show="embed" xlink:actuate="onLoad" draw:mime-type="image/png"/></draw:frame></text:p>
      <text:p text:style-name="P2"><draw:frame draw:style-name="fr1" draw:name="Img62" text:anchor-type="char" svg:x="0in" svg:y="0.0008in" svg:width="8.2638in" svg:height="11.6945in" draw:z-index="60"><draw:image xlink:href="Pictures/10000000000006760000092392DF38A5.png" xlink:type="simple" xlink:show="embed" xlink:actuate="onLoad" draw:mime-type="image/png"/></draw:frame></text:p>
      <text:p text:style-name="P2"><draw:frame draw:style-name="fr1" draw:name="Img63" text:anchor-type="char" svg:x="0in" svg:y="0.0008in" svg:width="8.2638in" svg:height="11.6945in" draw:z-index="61"><draw:image xlink:href="Pictures/100000000000067600000923251E5C5A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00%" fo:text-align="start" style:justify-single-word="false" fo:orphans="0" fo:widows="0" fo:hyphenation-ladder-count="no-limit" fo:hyphenation-keep="page" loext:hyphenation-keep-type="column" style:writing-mode="lr-tb"/>
      <style:text-properties fo:hyphenate="true" fo:hyphenation-remain-char-count="2" fo:hyphenation-push-char-count="2" loext:hyphenation-no-caps="false" loext:hyphenation-no-last-word="false" loext:hyphenation-word-char-count="5" loext:hyphenation-zone="425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.1665in" fo:margin-bottom="0.0417in" style:contextual-spacing="false" fo:keep-with-next="always"/>
      <style:text-properties fo:font-size="18pt" fo:font-weight="bold" style:font-size-asian="18pt" style:font-weight-asian="bold" style:font-size-complex="18pt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1665in" fo:margin-bottom="0.0417in" style:contextual-spacing="false" fo:keep-with-next="always"/>
      <style:text-properties fo:font-size="16pt" fo:font-weight="bold" style:font-size-asian="16pt" style:font-weight-asian="bold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1665in" fo:margin-bottom="0.0417in" style:contextual-spacing="false" fo:keep-with-next="always"/>
      <style:text-properties fo:font-size="14pt" fo:font-weight="bold" style:font-size-asian="14pt" style:font-weight-asian="bold" style:font-size-complex="14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in" fo:margin-bottom="0in" fo:margin-left="0in" fo:margin-right="0in" style:writing-mode="lr-tb" style:layout-grid-color="#c0c0c0" style:layout-grid-lines="29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0" meta:image-count="63" meta:object-count="0" meta:page-count="63" meta:paragraph-count="0" meta:word-count="0" meta:character-count="0" meta:non-whitespace-character-count="0"/>
    <meta:generator>LibreOffice/25.2.3.2$Linux_X86_64 LibreOffice_project/520$Build-2</meta:generator>
  </office:meta>
</office:document-meta>
</file>